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4-provide-deterministic-test-environment:env-004m-prevent-execution-under-uncontrolled-conditions"/><text:bookmark-start text:name="__RefHeading___env-004m_prevent_execution_under_uncontrolled_conditions_1"/><text:bookmark-start text:name="env-004m_prevent_execution_under_uncontrolled_conditions"/>ENV-004m — Prevent Execution Under Uncontrolled Conditions<text:bookmark-end text:name="__RefHeading___env-004m_prevent_execution_under_uncontrolled_conditions_1"/><text:bookmark-end text:name="env-004m_prevent_execution_under_uncontrolled_conditions"/></text:h>
      <text:p text:style-name="Text_20_body"><text:a xlink:type="simple" xlink:href="https://wiki.didosolutions.com/dido/03-dido-te/99-annexes/annex-c-requirements/02-test-environment-requirements/env-004-provide-deterministic-test-environment/start" text:style-name="Internet_20_link" text:visited-style-name="Visited_20_Internet_20_Link">Go to ENV-004 — Provide Deterministic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prevent <text:a xlink:type="simple" xlink:href="https://wiki.didosolutions.com/dido/99_annexes/annex-b-terms-and-definitions/t/test_execution" text:style-name="Internet_20_link" text:visited-style-name="Visited_20_Internet_20_Link">Test Execution</text:a> under an uncontrolled environmental condition.</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4-provide-deterministic-test-environment/start" text:style-name="Internet_20_link" text:visited-style-name="Visited_20_Internet_20_Link">ENV-004 — Provide Deterministic Test Environment</text:a>
      <text:a xlink:type="simple" xlink:href="https://wiki.didosolutions.com/dido/03-dido-te/99-annexes/annex-c-requirements/02-test-environment-requirements/env-004-provide-deterministic-test-environment/env-004l-validate-environmental-determinism" text:style-name="Internet_20_link" text:visited-style-name="Visited_20_Internet_20_Link">ENV-004l — Validate Environmental Determinism</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n uncontrolled environmental condition exists when a mandatory environmental criterion lacks an applicable control or falls outside the condition permitted by the <text:a xlink:type="simple" xlink:href="https://wiki.didosolutions.com/dido/99_annexes/annex-b-terms-and-definitions/t/test_definition" text:style-name="Internet_20_link" text:visited-style-name="Visited_20_Internet_20_Link">Test Definition</text:a>.</text:p>
      <text:p text:style-name="Text_20_body">Execution under such a condition introduces unbounded environmental variation. The resulting behaviour may reflect the uncontrolled condition rather than the behaviour of the <text:a xlink:type="simple" xlink:href="https://wiki.didosolutions.com/dido/99_annexes/annex-b-terms-and-definitions/t/test_object" text:style-name="Internet_20_link" text:visited-style-name="Visited_20_Internet_20_Link">Test Object</text:a>.</text:p>
      <text:p text:style-name="Text_20_body">Preventing execution protects the validity, interpretation, <text:a xlink:type="simple" xlink:href="https://wiki.didosolutions.com/dido/99_annexes/annex-b-terms-and-definitions/r/reproducibility" text:style-name="Internet_20_link" text:visited-style-name="Visited_20_Internet_20_Link">Reproducibility</text:a>, and <text:a xlink:type="simple" xlink:href="https://wiki.didosolutions.com/dido/99_annexes/annex-b-terms-and-definitions/c/comparability" text:style-name="Internet_20_link" text:visited-style-name="Visited_20_Internet_20_Link">Comparability</text:a> of <text:a xlink:type="simple" xlink:href="https://wiki.didosolutions.com/dido/99_annexes/annex-b-terms-and-definitions/t/test_result" text:style-name="Internet_20_link" text:visited-style-name="Visited_20_Internet_20_Link">Test Results</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requires a valid environmental-determinism outcome before Test Execution.The DIDO-TE prevents Test Execution when environmental validation has not occurred.The DIDO-TE prevents Test Execution when environmental validation produces an invalid outcome.The DIDO-TE prevents Test Execution when a mandatory environmental criterion remains unsatisfied.The DIDO-TE identifies each condition that prevents Test Execution.The DIDO-TE records each prevented Test Execution attempt.The record identifies the applicable Test Definition.The record identifies each unsatisfied environmental criterion.The record identifies the prevention time and affected Test Environment.The DIDO-TE protects the prevention control against unauthorised bypass.The DIDO-TE records prevention events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each prevention event, the environmental validation outcome, the unsatisfied criterion, and the proposed Test Execution.Execution without a valid environmental-determinism outcome constitutes nonconformance with this requirement.Verification includes:</text:p>
      <text:p text:style-name="Text_20_body">Inspection of Test Execution admission controlsInspection of environmental-determinism validation outcomesObservation of Test Execution following a valid outcomeAn attempted Test Execution without environmental validationAn attempted Test Execution following an invalid outcomeAn attempted Test Execution with an unsatisfied mandatory environmental criterionAn attempted unauthorised bypass of the prevention controlConfirmation that the DIDO-TE prevents each invalid execution attemptInspection of prevention-event Evidence and Traceability recordsConfirmation that an execution admitted under an uncontrolled condition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execution admission, environmental validation, deterministic execution, Evidence, security controls,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4-provide-deterministic-test-environment:env-004m-prevent-execution-under-uncontrolled-condition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51:43</meta:creation-date>
    <dc:creator>Generated</dc:creator>
    <dc:date>2026-08-24T06::51:43</dc:date>
    <dc:language>en-US</dc:language>
    <meta:editing-cycles>1</meta:editing-cycles>
    <meta:editing-duration>PT0S</meta:editing-duration>
    <dc:title>dido:03-dido-te:99-annexes:annex-c-requirements:03-functional-requirements:03-01-test-environment-requirements:env-004-provide-deterministic-test-environment:env-004m-prevent-execution-under-uncontrolled-conditions</dc:title>
  </office:meta>
</office:document-meta>
</file>