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4-provide-deterministic-test-environment:env-004l-validate-environmental-determinism"/><text:bookmark-start text:name="__RefHeading___env-004l_validate_environmental_determinism_1"/><text:bookmark-start text:name="env-004l_validate_environmental_determinism"/>ENV-004l — Validate Environmental Determinism<text:bookmark-end text:name="__RefHeading___env-004l_validate_environmental_determinism_1"/><text:bookmark-end text:name="env-004l_validate_environmental_determinism"/></text:h>
      <text:p text:style-name="Text_20_body"><text:a xlink:type="simple" xlink:href="https://wiki.didosolutions.com/dido/03-dido-te/99-annexes/annex-c-requirements/02-test-environment-requirements/env-004-provide-deterministic-test-environment/start" text:style-name="Internet_20_link" text:visited-style-name="Visited_20_Internet_20_Link">Go to ENV-004 — Provide Deterministic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validate environmental determinism before each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4-provide-deterministic-test-environment/start" text:style-name="Internet_20_link" text:visited-style-name="Visited_20_Internet_20_Link">ENV-004 — Provide Deterministic Test Environment</text:a>
      <text:a xlink:type="simple" xlink:href="https://wiki.didosolutions.com/dido/03-dido-te/99-annexes/annex-c-requirements/02-test-environment-requirements/env-004-provide-deterministic-test-environment/env-004j-detect-environmental-variation" text:style-name="Internet_20_link" text:visited-style-name="Visited_20_Internet_20_Link">ENV-004j — Detect Environmental Variation</text:a>
      <text:a xlink:type="simple" xlink:href="https://wiki.didosolutions.com/dido/03-dido-te/99-annexes/annex-c-requirements/02-test-environment-requirements/env-004-provide-deterministic-test-environment/env-004k-record-environmental-variation" text:style-name="Internet_20_link" text:visited-style-name="Visited_20_Internet_20_Link">ENV-004k — Record Environmental Varia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Environmental determinism exists when the <text:a xlink:type="simple" xlink:href="https://wiki.didosolutions.com/dido/99_annexes/annex-b-terms-and-definitions/t/test_environment" text:style-name="Internet_20_link" text:visited-style-name="Visited_20_Internet_20_Link">Test Environment</text:a> satisfies the controlled conditions specified by the applicable <text:a xlink:type="simple" xlink:href="https://wiki.didosolutions.com/dido/99_annexes/annex-b-terms-and-definitions/t/test_definition" text:style-name="Internet_20_link" text:visited-style-name="Visited_20_Internet_20_Link">Test Definition</text:a>.</text:p>
      <text:p text:style-name="Text_20_body">Validation determines whether the applicable Baselines, Configurations, Test Inputs, time sources, random value sources, execution-ordering controls, resource allocations, external dependencies, and communication conditions satisfy their specified criteria.</text:p>
      <text:p text:style-name="Text_20_body">Pre-execution validation prevents an invalid environmental condition from undermining the interpretation, <text:a xlink:type="simple" xlink:href="https://wiki.didosolutions.com/dido/99_annexes/annex-b-terms-and-definitions/r/reproducibility" text:style-name="Internet_20_link" text:visited-style-name="Visited_20_Internet_20_Link">Reproducibility</text:a>, or <text:a xlink:type="simple" xlink:href="https://wiki.didosolutions.com/dido/99_annexes/annex-b-terms-and-definitions/c/comparability" text:style-name="Internet_20_link" text:visited-style-name="Visited_20_Internet_20_Link">Comparability</text:a> of the resulting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environmental condition subject to validation.Each validation criterion has a specified value, state, range, sequence, or tolerance.The DIDO-TE evaluates each validation criterion before Test Execution.The DIDO-TE identifies each criterion as satisfied or unsatisfied.The DIDO-TE produces an environmental-determinism validation outcome.A valid outcome requires satisfaction of every mandatory environmental criterion.The validation outcome identifies each unsatisfied criterion.The validation outcome identifies each detected environmental variation.The DIDO-TE records the validation outcome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the validation outcome, the Test Definition, the environmental conditions, and the proposed Test Execution.An omitted, incomplete, incorrect, unsupported, or untraceable validation constitutes nonconformance with this requirement.Verification includes:</text:p>
      <text:p text:style-name="Text_20_body">Inspection of the environmental criteria specified by the Test DefinitionInspection of environmental-determinism validation proceduresObservation of validation before Test ExecutionComparison of specified and observed environmental conditionsTesting with an environment that satisfies every mandatory criterionTesting with an unsatisfied Baseline or Configuration criterionTesting with an unsatisfied Test Input, time-source, or random-value criterionTesting with an unsatisfied ordering, resource, dependency, or communication criterionInspection of validation outcomes, Evidence, and Traceability recordsConfirmation that each unsatisfied mandatory criterion produces an invalid outcome</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environmental validation, deterministic execution, Test Definition, Test Execution,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4-provide-deterministic-test-environment:env-004l-validate-environmental-determinism#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5::36:01</meta:creation-date>
    <dc:creator>Generated</dc:creator>
    <dc:date>2026-08-23T05::36:01</dc:date>
    <dc:language>en-US</dc:language>
    <meta:editing-cycles>1</meta:editing-cycles>
    <meta:editing-duration>PT0S</meta:editing-duration>
    <dc:title>dido:03-dido-te:99-annexes:annex-c-requirements:03-functional-requirements:03-01-test-environment-requirements:env-004-provide-deterministic-test-environment:env-004l-validate-environmental-determinism</dc:title>
  </office:meta>
</office:document-meta>
</file>