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k-record-environmental-variation"/><text:bookmark-start text:name="__RefHeading___env-004k_record_environmental_variation_1"/><text:bookmark-start text:name="env-004k_record_environmental_variation"/>ENV-004k — Record Environmental Variation<text:bookmark-end text:name="__RefHeading___env-004k_record_environmental_variation_1"/><text:bookmark-end text:name="env-004k_record_environmental_variation"/></text:h>
      <text:p text:style-name="Text_20_body"><text:a xlink:type="simple" xlink:href="https://wiki.didosolutions.com/dido/03-dido-te/99-annexes/annex-c-requirements/03-functional-requirements/03-01-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each detected environmental vari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c-requirements/03-functional-requirements/03-01-test-environment-requirements/env-004-provide-deterministic-test-environment/env-004j-detect-environmental-variation" text:style-name="Internet_20_link" text:visited-style-name="Visited_20_Internet_20_Link">ENV-004j — Detect Environmental Vari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detected environmental variation identifies a difference between an observed environmental condition and the condition specified by the applicable <text:a xlink:type="simple" xlink:href="https://wiki.didosolutions.com/dido/99_annexes/annex-b-terms-and-definitions/t/test_definition" text:style-name="Internet_20_link" text:visited-style-name="Visited_20_Internet_20_Link">Test Definition</text:a>.</text:p>
      <text:p text:style-name="Text_20_body">Detection without a persistent record provides insufficient support for later analysis. The record preserves the identity of the affected condition, the expected condition, the observed condition, and the circumstances surrounding the variation.</text:p>
      <text:p text:style-name="Text_20_body">Environmental-variation records support interpretation of <text:a xlink:type="simple" xlink:href="https://wiki.didosolutions.com/dido/99_annexes/annex-b-terms-and-definitions/t/test_result" text:style-name="Internet_20_link" text:visited-style-name="Visited_20_Internet_20_Link">Test Results</text:a>. They also support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c/comparability" text:style-name="Internet_20_link" text:visited-style-name="Visited_20_Internet_20_Link">Comparability</text:a>, and assessment of environmental determinism.</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est_result" text:style-name="Internet_20_link" text:visited-style-name="Visited_20_Internet_20_Link">Test Resul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creates a record for each detected environmental variation.Each record identifies the affected environmental condition.Each record identifies the expected condition.Each record identifies the observed condition.Each record identifies the applicable tolerance.Each record identifies the occurrence time.Each record identifies the duration, where applicable.Each record identifies the affected Test Environment element.Each record identifies the associated Test Execution.Each record identifies the detection mechanism.Each record preserves the detected variation as <text:a xlink:type="simple" xlink:href="https://wiki.didosolutions.com/dido/99_annexes/annex-b-terms-and-definitions/e/evidence" text:style-name="Internet_20_link" text:visited-style-name="Visited_20_Internet_20_Link">Evidence</text:a>.Each record maintains Traceability to the applicable Test Definition and Test Results.Each record receives protection against unauthorised modification or deletion.An omitted, incomplete, altered, unprotected, or untraceable environmental-variation record constitutes nonconformance with this requirement.Verification includes:</text:p>
      <text:p text:style-name="Text_20_body">Inspection of environmental-variation recordsComparison of detected variations with their corresponding recordsInspection of expected conditions, observed conditions, and tolerancesInspection of occurrence times and durationsInspection of affected Test Environment elementsInspection of Evidence protectionsInspection of Traceability recordsTesting with environmental variations affecting different controlled conditionsConfirmation that the DIDO-TE records each detected variationConfirmation that an omitted or incomplete record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nvironmental monitoring, environmental variation, Evidence, Test Results,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k-record-environmental-vari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4:09</meta:creation-date>
    <dc:creator>Generated</dc:creator>
    <dc:date>2026-08-22T18::34:09</dc:date>
    <dc:language>en-US</dc:language>
    <meta:editing-cycles>1</meta:editing-cycles>
    <meta:editing-duration>PT0S</meta:editing-duration>
    <dc:title>dido:03-dido-te:99-annexes:annex-c-requirements:03-functional-requirements:03-01-test-environment-requirements:env-004-provide-deterministic-test-environment:env-004k-record-environmental-variation</dc:title>
  </office:meta>
</office:document-meta>
</file>