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h-control-external-dependencies"/><text:bookmark-start text:name="__RefHeading___env-004h_control_external_dependencies_1"/><text:bookmark-start text:name="env-004h_control_external_dependencies"/>ENV-004h — Control External Dependencies<text:bookmark-end text:name="__RefHeading___env-004h_control_external_dependencies_1"/><text:bookmark-end text:name="env-004h_control_external_dependencies"/></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each external dependency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est_environment" text:style-name="Internet_20_link" text:visited-style-name="Visited_20_Internet_20_Link">Test Environment</text:a> may rely on services, systems, data sources, identity providers, repositories, networks, devices, infrastructure, or organisations outside its direct boundary.</text:p>
      <text:p text:style-name="Text_20_body">A change in an external dependency may alter the behaviour of the <text:a xlink:type="simple" xlink:href="https://wiki.didosolutions.com/dido/99_annexes/annex-b-terms-and-definitions/t/test_object" text:style-name="Internet_20_link" text:visited-style-name="Visited_20_Internet_20_Link">Test Object</text:a> or the resulting <text:a xlink:type="simple" xlink:href="https://wiki.didosolutions.com/dido/99_annexes/annex-b-terms-and-definitions/t/test_result" text:style-name="Internet_20_link" text:visited-style-name="Visited_20_Internet_20_Link">Test Results</text:a>.</text:p>
      <text:p text:style-name="Text_20_body">The applicable Test Definition identifies each external dependency and specifies its required identity, version, interface, state, response behaviour, availability, and permitted variation.</text:p>
      <text:p text:style-name="Text_20_body">Control includes isolation, substitution, simulation, replication, version restriction, contractual restriction, or measurement and recording, as specified by the Test Defini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external dependency that influences the Test Execution.Each external dependency has a unique identity.Each external dependency has a defined provider and boundary.The Test Definition specifies the required version, interface, state, response behaviour, availability, and permitted variation for each external dependency.The DIDO-TE applies the specified control method to each external dependency.The DIDO-TE verifies the state of each external dependency before Test Execution.The DIDO-TE monitors each applicable external dependency during Test Execution.The DIDO-TE detects an unavailable, substituted, altered, incompatible, or unauthorised external dependency.The DIDO-TE records dependency identities, versions, states, interactions, changes, failure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external dependency, the Test Definition, the Test Execution, the Evidence, and the Test Results.An unidentified, uncontrolled, unavailable, incompatible, altered, or untraceable external dependency constitutes nonconformance with this requirement.Verification includes:</text:p>
      <text:p text:style-name="Text_20_body">Inspection of the external dependencies identified by the Test DefinitionInspection of dependency identities, providers, boundaries, versions, interfaces, states, and control methodsObservation of external dependency control during Test ExecutionComparison of required and observed dependency conditionsA negative assessment using an unavailable or incompatible external dependencyA negative assessment using an unauthorised dependency substitutionConfirmation that the DIDO-TE detects and records each deviationInspection of dependency Evidence and Traceability recordsConfirmation that each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xternal dependencies, environmental isolation, simulation, monitoring,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h-control-external-dependenci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13:06</meta:creation-date>
    <dc:creator>Generated</dc:creator>
    <dc:date>2026-08-22T21::13:06</dc:date>
    <dc:language>en-US</dc:language>
    <meta:editing-cycles>1</meta:editing-cycles>
    <meta:editing-duration>PT0S</meta:editing-duration>
    <dc:title>dido:03-dido-te:99-annexes:annex-c-requirements:03-functional-requirements:03-01-test-environment-requirements:env-004-provide-deterministic-test-environment:env-004h-control-external-dependencies</dc:title>
  </office:meta>
</office:document-meta>
</file>