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1-test-environment-requirements:env-004-provide-deterministic-test-environment:env-004f-control-execution-ordering"/><text:bookmark-start text:name="__RefHeading___env-004f_control_execution_ordering_1"/><text:bookmark-start text:name="env-004f_control_execution_ordering"/>ENV-004f — Control Execution Ordering<text:bookmark-end text:name="__RefHeading___env-004f_control_execution_ordering_1"/><text:bookmark-end text:name="env-004f_control_execution_ordering"/></text:h>
      <text:p text:style-name="Text_20_body"><text:a xlink:type="simple" xlink:href="https://wiki.didosolutions.com/dido/03-dido-te/99-annexes/annex-c-requirements/02-test-environment-requirements/env-004-provide-deterministic-test-environment/start" text:style-name="Internet_20_link" text:visited-style-name="Visited_20_Internet_20_Link">Go to ENV-004 — Provide Deterministic Test Environment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control execution ordering in accordance with the applicable <text:a xlink:type="simple" xlink:href="https://wiki.didosolutions.com/dido/99_annexes/annex-b-terms-and-definitions/t/test_definition" text:style-name="Internet_20_link" text:visited-style-name="Visited_20_Internet_20_Link">Test Definition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02-test-environment-requirements/env-004-provide-deterministic-test-environment/start" text:style-name="Internet_20_link" text:visited-style-name="Visited_20_Internet_20_Link">ENV-004 — Provide Deterministic Test Environment</text:a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 and obligation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ecution ordering determines the sequence in which test activities, events, operations, messages, state transitions, and interactions occur.</text:p>
      <text:p text:style-name="Text_20_body">An unintended difference in ordering can change system behaviour and the resulting <text:a xlink:type="simple" xlink:href="https://wiki.didosolutions.com/dido/99_annexes/annex-b-terms-and-definitions/t/test_result" text:style-name="Internet_20_link" text:visited-style-name="Visited_20_Internet_20_Link">Test Results</text:a>. Concurrent and distributed systems also contain ordering that the Test Environment cannot control without altering the behaviour under test.</text:p>
      <text:p text:style-name="Text_20_body">The applicable Test Definition distinguishes required ordering from permitted concurrency and variation. The DIDO-TE enforces required ordering and observes actual ordering where variation remains permissible.</text:p>
      <text:p text:style-name="Text_20_body">Control and observation of execution ordering permit investigators to identify ordering differences and assess their effect on Test Resul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t/test_procedure" text:style-name="Internet_20_link" text:visited-style-name="Visited_20_Internet_20_Link">Test Procedure</text:a>
      <text:a xlink:type="simple" xlink:href="https://wiki.didosolutions.com/dido/99_annexes/annex-b-terms-and-definitions/t/test_object" text:style-name="Internet_20_link" text:visited-style-name="Visited_20_Internet_20_Link">Test Object</text:a>
      <text:a xlink:type="simple" xlink:href="https://wiki.didosolutions.com/dido/99_annexes/annex-b-terms-and-definitions/n/node" text:style-name="Internet_20_link" text:visited-style-name="Visited_20_Internet_20_Link">Node</text:a>
      <text:a xlink:type="simple" xlink:href="https://wiki.didosolutions.com/dido/99_annexes/annex-b-terms-and-definitions/t/test_resource" text:style-name="Internet_20_link" text:visited-style-name="Visited_20_Internet_20_Link">Test Resource</text:a>
      <text:a xlink:type="simple" xlink:href="https://wiki.didosolutions.com/dido/99_annexes/annex-b-terms-and-definitions/c/constraint" text:style-name="Internet_20_link" text:visited-style-name="Visited_20_Internet_20_Link">Constraint</text:a>
      <text:a xlink:type="simple" xlink:href="https://wiki.didosolutions.com/dido/99_annexes/annex-b-terms-and-definitions/e/evidence" text:style-name="Internet_20_link" text:visited-style-name="Visited_20_Internet_20_Link">Evidence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applicable Test Definition identifies each required execution-ordering constraint.Each ordering constraint identifies the affected activities, events, operations, messages, state transitions, or interactions.Each ordering constraint specifies the required predecessor, successor, dependency, synchronisation point, or permitted concurrency.The DIDO-TE enforces each required ordering constraint.The DIDO-TE observes actual execution ordering where the Test Definition permits variation.The DIDO-TE detects an execution-ordering violation.The DIDO-TE records actual ordering, synchronisation events, permitted variations, and detected violations as <text:a xlink:type="simple" xlink:href="https://wiki.didosolutions.com/dido/99_annexes/annex-b-terms-and-definitions/e/evidence" text:style-name="Internet_20_link" text:visited-style-name="Visited_20_Internet_20_Link">Evidence</text:a>.The recorded information provides sufficient precision to reconstruct the relevant execution order.The DIDO-TE maintains <text:a xlink:type="simple" xlink:href="https://wiki.didosolutions.com/dido/99_annexes/annex-b-terms-and-definitions/t/traceability" text:style-name="Internet_20_link" text:visited-style-name="Visited_20_Internet_20_Link">Traceability</text:a> among each ordering constraint, the Test Procedure, the Test Execution, the Evidence, and the Test Results.An uncontrolled, unobserved, incorrectly ordered, or untraceable execution sequence constitutes nonconformance with this requirement.Verification includes:</text:p>
      <text:p text:style-name="Text_20_body">Inspection of the execution-ordering constraints in the Test DefinitionInspection of predecessor, successor, dependency, synchronisation, and concurrency criteriaObservation of a Test Execution that follows the required orderingObservation of permitted concurrent or variable orderingA negative assessment that violates a required ordering constraintConfirmation that the DIDO-TE detects and records the violationReconstruction of the relevant execution order from recorded EvidenceInspection of Traceability recordsConfirmation that the negative assessment produces a nonconformance resul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h text:style-name="Heading_20_2" text:outline-level="2"><text:bookmark-start text:name="__RefHeading___related_architecture_sections_8"/><text:bookmark-start text:name="related_architecture_sections"/>Related Architecture Sections<text:bookmark-end text:name="__RefHeading___related_architecture_sections_8"/><text:bookmark-end text:name="related_architecture_sections"/></text:h>
      <text:p text:style-name="Text_20_body">Add links to the architecture sections governing Test Procedure sequencing, concurrency, synchronisation, event observation, Evidence, and Traceability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Assign the applicable delivery phase.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ext:p text:style-name="Text_20_body">Use the following syntax to reference this requirement’s Statement section from another DokuWiki p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2-test-environment-requirements:env-004-provide-deterministic-test-environment:env-004f-control-execution-ordering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2:21</meta:creation-date>
    <dc:creator>Generated</dc:creator>
    <dc:date>2026-08-24T04::42:21</dc:date>
    <dc:language>en-US</dc:language>
    <meta:editing-cycles>1</meta:editing-cycles>
    <meta:editing-duration>PT0S</meta:editing-duration>
    <dc:title>dido:03-dido-te:99-annexes:annex-c-requirements:03-functional-requirements:03-01-test-environment-requirements:env-004-provide-deterministic-test-environment:env-004f-control-execution-ordering</dc:title>
  </office:meta>
</office:document-meta>
</file>