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e-control-random-values"/><text:bookmark-start text:name="__RefHeading___env-004e_control_random_values_1"/><text:bookmark-start text:name="env-004e_control_random_values"/>ENV-004e — Control Random Values<text:bookmark-end text:name="__RefHeading___env-004e_control_random_values_1"/><text:bookmark-end text:name="env-004e_control_random_values"/></text:h>
      <text:p text:style-name="Text_20_body"><text:a xlink:type="simple" xlink:href="https://wiki.didosolutions.com/dido/03-dido-te/99-annexes/annex-c-requirements/03-functional-requirements/03-01-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each random value source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andom and pseudorandom values influence data generation, sampling, scheduling, security behaviour, simulated events, fault injection, and other aspects of <text:a xlink:type="simple" xlink:href="https://wiki.didosolutions.com/dido/99_annexes/annex-b-terms-and-definitions/t/test_execution" text:style-name="Internet_20_link" text:visited-style-name="Visited_20_Internet_20_Link">Test Execution</text:a>.</text:p>
      <text:p text:style-name="Text_20_body">A pseudorandom value source produces a repeatable sequence when it uses the same algorithm, seed, parameters, and invocation sequence. A nondeterministic source does not necessarily provide this repeatability.</text:p>
      <text:p text:style-name="Text_20_body">The applicable Test Definition identifies the random value sources requiring control. It also specifies the required algorithms, seeds, parameters, invocation conditions, or recording criteria.</text:p>
      <text:p text:style-name="Text_20_body">Control of random value sources supports the interpretation, <text:a xlink:type="simple" xlink:href="https://wiki.didosolutions.com/dido/99_annexes/annex-b-terms-and-definitions/r/reproducibility" text:style-name="Internet_20_link" text:visited-style-name="Visited_20_Internet_20_Link">Reproducibility</text:a>, and <text:a xlink:type="simple" xlink:href="https://wiki.didosolutions.com/dido/99_annexes/annex-b-terms-and-definitions/c/comparability" text:style-name="Internet_20_link" text:visited-style-name="Visited_20_Internet_20_Link">Comparability</text:a> of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random value source that influences the Test Execution.The Test Definition classifies each identified source as deterministic or nondeterministic.Each controlled pseudorandom value source uses the specified algorithm, seed, and parameters.Each controlled pseudorandom value source produces the specified sequence under equivalent invocation conditions.The DIDO-TE records the output of each applicable nondeterministic source.The DIDO-TE detects an unidentified or incorrectly configured random value source.The DIDO-TE records random value source identities, configurations, seeds, parameters, output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random value source, the Test Definition, the Test Execution, the Evidence, and the Test Results.An unidentified, incorrectly configured, unrecorded, or untraceable random value source constitutes nonconformance with this requirement.Verification includes:</text:p>
      <text:p text:style-name="Text_20_body">Inspection of the random value sources identified by the Test DefinitionInspection of algorithms, seeds, parameters, and invocation conditionsRepetition of a Test Execution using equivalent pseudorandom source settingsComparison of the resulting pseudorandom value sequencesInspection of values obtained from applicable nondeterministic sourcesA negative assessment using an incorrect seed, algorithm, or parameterA negative assessment using an unidentified random value sourceConfirmation that the DIDO-TE detects and records each deviationInspection of Evidence and Traceability recordsConfirmation that each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random value generation, Test Configuration, Test Execution, Evidence, Reproducibility,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e-control-random-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8:02</meta:creation-date>
    <dc:creator>Generated</dc:creator>
    <dc:date>2026-08-23T22::08:02</dc:date>
    <dc:language>en-US</dc:language>
    <meta:editing-cycles>1</meta:editing-cycles>
    <meta:editing-duration>PT0S</meta:editing-duration>
    <dc:title>dido:03-dido-te:99-annexes:annex-c-requirements:03-functional-requirements:03-01-test-environment-requirements:env-004-provide-deterministic-test-environment:env-004e-control-random-values</dc:title>
  </office:meta>
</office:document-meta>
</file>