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4-provide-deterministic-test-environment:env-004c-control-test-inputs"/><text:bookmark-start text:name="__RefHeading___env-004c_control_test_inputs_1"/><text:bookmark-start text:name="env-004c_control_test_inputs"/>ENV-004c — Control Test Inputs<text:bookmark-end text:name="__RefHeading___env-004c_control_test_inputs_1"/><text:bookmark-end text:name="env-004c_control_test_inputs"/></text:h>
      <text:p text:style-name="Text_20_body"><text:a xlink:type="simple" xlink:href="https://wiki.didosolutions.com/dido/03-dido-te/99-annexes/annex-c-requirements/02-test-environment-requirements/env-004-provide-deterministic-test-environment/start" text:style-name="Internet_20_link" text:visited-style-name="Visited_20_Internet_20_Link">Go to ENV-004 — Provide Deterministic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trol each <text:a xlink:type="simple" xlink:href="https://wiki.didosolutions.com/dido/99_annexes/annex-b-terms-and-definitions/t/test_input" text:style-name="Internet_20_link" text:visited-style-name="Visited_20_Internet_20_Link">Test Input</text:a> in accordance with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4-provide-deterministic-test-environment/start" text:style-name="Internet_20_link" text:visited-style-name="Visited_20_Internet_20_Link">ENV-004 — Provide Deterministic Test Environment</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Test Inputs stimulate or otherwise influence the behaviour of a <text:a xlink:type="simple" xlink:href="https://wiki.didosolutions.com/dido/99_annexes/annex-b-terms-and-definitions/t/test_object" text:style-name="Internet_20_link" text:visited-style-name="Visited_20_Internet_20_Link">Test Object</text:a>, participating <text:a xlink:type="simple" xlink:href="https://wiki.didosolutions.com/dido/99_annexes/annex-b-terms-and-definitions/n/node" text:style-name="Internet_20_link" text:visited-style-name="Visited_20_Internet_20_Link">Nodes</text:a>, and the resulting <text:a xlink:type="simple" xlink:href="https://wiki.didosolutions.com/dido/99_annexes/annex-b-terms-and-definitions/t/test_result" text:style-name="Internet_20_link" text:visited-style-name="Visited_20_Internet_20_Link">Test Results</text:a>.</text:p>
      <text:p text:style-name="Text_20_body">Control of Test Inputs extends beyond their content. Input identity, version, format, source, order, timing, quantity, integrity, delivery method, and applicable preconditions also affect Test Execution.</text:p>
      <text:p text:style-name="Text_20_body">Uncontrolled, altered, duplicated, omitted, reordered, delayed, or additional Test Inputs introduce variation and weaken the interpretation, <text:a xlink:type="simple" xlink:href="https://wiki.didosolutions.com/dido/99_annexes/annex-b-terms-and-definitions/r/reproducibility" text:style-name="Internet_20_link" text:visited-style-name="Visited_20_Internet_20_Link">Reproducibility</text:a>, and <text:a xlink:type="simple" xlink:href="https://wiki.didosolutions.com/dido/99_annexes/annex-b-terms-and-definitions/c/comparability" text:style-name="Internet_20_link" text:visited-style-name="Visited_20_Internet_20_Link">Comparability</text:a> of Test Results.</text:p>
      <text:p text:style-name="Text_20_body">Recording the Test Inputs actually supplied permits comparison with the applicable Test Definition and supports investigation of devia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required Test Input.Each required Test Input has a unique identity and controlled version.The controlled descriptive information specifies the required content, format, source, order, timing, quantity, integrity, delivery method, and preconditions for each Test Input, where applicable.The DIDO-TE verifies the identity, version, content, format, and integrity of each Test Input before use.The DIDO-TE supplies each Test Input to the specified recipient.The DIDO-TE supplies each Test Input in the specified order and under the specified timing and delivery conditions.The DIDO-TE detects an omitted, additional, duplicated, altered, corrupted, reordered, misdirected, premature, or delayed Test Input.The DIDO-TE records each supplied Test Input and its actual content identity, source, recipient, order, time, delivery status, and integrity statu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Test Input, its controlled source, Test Definition, recipient, delivery record, Test Execution, and Test Results.An omitted, additional, duplicated, altered, corrupted, reordered, misdirected, incorrectly timed, uncontrolled, or untraceable Test Input constitutes nonconformance with this requirement.Verification includes:</text:p>
      <text:p text:style-name="Text_20_body">Inspection of the Test Inputs specified by the Test DefinitionInspection of Test Input identities, versions, content, formats, sources, and integrity informationObservation of Test Input preparation and deliveryComparison of the required and supplied Test InputsInspection of Test Input order, timing, quantity, recipients, and delivery conditionsTesting with an omitted, additional, duplicated, altered, corrupted, reordered, misdirected, premature, or delayed Test InputConfirmation that the DIDO-TE detects and records each deviationInspection of Test Input and delivery EvidenceInspection of Traceability records connecting each Test Input to its source, Test Definition, recipient, Test Execution, and Test ResultsConfirmation that an incorrect, uncontrolled, or untraceable Test Inpu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Input definition, preparation, integrity, sequencing, delivery, observation,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4-provide-deterministic-test-environment:env-004c-control-test-inpu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24:05</meta:creation-date>
    <dc:creator>Generated</dc:creator>
    <dc:date>2026-08-23T01::24:05</dc:date>
    <dc:language>en-US</dc:language>
    <meta:editing-cycles>1</meta:editing-cycles>
    <meta:editing-duration>PT0S</meta:editing-duration>
    <dc:title>dido:03-dido-te:99-annexes:annex-c-requirements:03-functional-requirements:03-01-test-environment-requirements:env-004-provide-deterministic-test-environment:env-004c-control-test-inputs</dc:title>
  </office:meta>
</office:document-meta>
</file>