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4-provide-deterministic-test-environment:env-004b-control-baselines-and-configurations"/><text:bookmark-start text:name="__RefHeading___env-004b_control_baselines_and_configurations_1"/><text:bookmark-start text:name="env-004b_control_baselines_and_configurations"/>ENV-004b — Control Baselines and Configurations<text:bookmark-end text:name="__RefHeading___env-004b_control_baselines_and_configurations_1"/><text:bookmark-end text:name="env-004b_control_baselines_and_configurations"/></text:h>
      <text:p text:style-name="Text_20_body"><text:a xlink:type="simple" xlink:href="https://wiki.didosolutions.com/dido/03-dido-te/99-annexes/annex-c-requirements/02-test-environment-requirements/env-004-provide-deterministic-test-environment/start" text:style-name="Internet_20_link" text:visited-style-name="Visited_20_Internet_20_Link">Go to ENV-004 — Provide Deterministic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For each <text:a xlink:type="simple" xlink:href="https://wiki.didosolutions.com/dido/99_annexes/annex-b-terms-and-definitions/t/test_execution" text:style-name="Internet_20_link" text:visited-style-name="Visited_20_Internet_20_Link">Test Execution</text:a>, the <text:a xlink:type="simple" xlink:href="https://wiki.didosolutions.com/dido/99_annexes/annex-b-terms-and-definitions/d/dido-te" text:style-name="Internet_20_link" text:visited-style-name="Visited_20_Internet_20_Link">DIDO-TE</text:a> SHALL apply and maintain the <text:a xlink:type="simple" xlink:href="https://wiki.didosolutions.com/dido/99_annexes/annex-b-terms-and-definitions/b/baseline" text:style-name="Internet_20_link" text:visited-style-name="Visited_20_Internet_20_Link">Baselines</text:a> and <text:a xlink:type="simple" xlink:href="https://wiki.didosolutions.com/dido/99_annexes/annex-b-terms-and-definitions/c/configuration" text:style-name="Internet_20_link" text:visited-style-name="Visited_20_Internet_20_Link">Configuration</text:a> values specified by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4-provide-deterministic-test-environment/start" text:style-name="Internet_20_link" text:visited-style-name="Visited_20_Internet_20_Link">ENV-004 — Provide Deterministic Test Environment</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Baselines and Configuration values determine the composition and operating state of the <text:a xlink:type="simple" xlink:href="https://wiki.didosolutions.com/dido/99_annexes/annex-b-terms-and-definitions/t/test_environment" text:style-name="Internet_20_link" text:visited-style-name="Visited_20_Internet_20_Link">Test Environment</text:a>, participating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t/test_object" text:style-name="Internet_20_link" text:visited-style-name="Visited_20_Internet_20_Link">Test Objects</text:a>, and supporting <text:a xlink:type="simple" xlink:href="https://wiki.didosolutions.com/dido/99_annexes/annex-b-terms-and-definitions/t/test_resource" text:style-name="Internet_20_link" text:visited-style-name="Visited_20_Internet_20_Link">Test Resources</text:a>.</text:p>
      <text:p text:style-name="Text_20_body">Uncontrolled changes to software versions, machine images, container images, dependencies, parameters, security settings, interfaces, or infrastructure characteristics introduce environmental variation into a Test Execution.</text:p>
      <text:p text:style-name="Text_20_body">Applying the required Baselines and Configuration values before execution, maintaining them during execution, and detecting unauthorised changes preserve the conditions needed to interpret and compare Test Results.</text:p>
      <text:p text:style-name="Text_20_body">A required change during Test Execution forms part of the Test Definition and receives explicit control and recording. An unintended or unauthorised change constitutes environmental vari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required Baseline and Configuration value.Each required Baseline and Configuration value has a unique identity and controlled version.The DIDO-TE applies each required Baseline and Configuration value before Test Execution.The applied Baselines and Configuration values correspond to the controlled descriptive information.The DIDO-TE maintains the required Baselines and Configuration values throughout the period specified by the Test Definition.The DIDO-TE detects an unintended or unauthorised change to an applied Baseline or Configuration value.A change required by the Test Definition occurs at the specified event, sequence position, or time.The DIDO-TE records the applied Baselines, Configuration values, authorised changes, detected deviations, and resulting state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Baseline and Configuration value, its controlled source, affected Test Environment element, Test Definition, Test Execution, and Test Results.A missing, incorrect, uncontrolled, altered, unsupported, or untraceable Baseline or Configuration value constitutes nonconformance with this requirement.Verification includes:</text:p>
      <text:p text:style-name="Text_20_body">Inspection of the Baselines and Configuration values specified by the Test DefinitionInspection of Baseline and Configuration identities and versionsComparison of the required and applied Baselines and Configuration valuesObservation of Baseline and Configuration control during Test ExecutionObservation of a change required by the Test DefinitionTesting with an unintended or unauthorised Baseline or Configuration changeConfirmation that the DIDO-TE detects and records the changeInspection of Baseline, Configuration, change, deviation, and resulting-state EvidenceInspection of Traceability records connecting each Baseline and Configuration value to its source, affected element, Test Definition, Test Execution, and Test ResultsConfirmation that an incorrect, uncontrolled, or untraceable Baseline or Configuration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Baseline management, Configuration management, change control, environmental monitoring,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4-provide-deterministic-test-environment:env-004b-control-baselines-and-configuration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13:00</meta:creation-date>
    <dc:creator>Generated</dc:creator>
    <dc:date>2026-08-24T09::13:00</dc:date>
    <dc:language>en-US</dc:language>
    <meta:editing-cycles>1</meta:editing-cycles>
    <meta:editing-duration>PT0S</meta:editing-duration>
    <dc:title>dido:03-dido-te:99-annexes:annex-c-requirements:03-functional-requirements:03-01-test-environment-requirements:env-004-provide-deterministic-test-environment:env-004b-control-baselines-and-configurations</dc:title>
  </office:meta>
</office:document-meta>
</file>