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a-define-deterministic-environmental-conditions"/><text:bookmark-start text:name="__RefHeading___env-004a_define_deterministic_environmental_conditions_1"/><text:bookmark-start text:name="env-004a_define_deterministic_environmental_conditions"/>ENV-004a — Define Deterministic Environmental Conditions<text:bookmark-end text:name="__RefHeading___env-004a_define_deterministic_environmental_conditions_1"/><text:bookmark-end text:name="env-004a_define_deterministic_environmental_conditions"/></text:h>
      <text:p text:style-name="Text_20_body"><text:a xlink:type="simple" xlink:href="https://wiki.didosolutions.com/dido/03-dido-te/99-annexes/annex-c-requirements/02-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the environmental conditions requiring control, measurement, or recording for each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deterministic <text:a xlink:type="simple" xlink:href="https://wiki.didosolutions.com/dido/99_annexes/annex-b-terms-and-definitions/t/test_environment" text:style-name="Internet_20_link" text:visited-style-name="Visited_20_Internet_20_Link">Test Environment</text:a> depends on the explicit identification of environmental conditions capable of influencing a Test Execution or its resulting <text:a xlink:type="simple" xlink:href="https://wiki.didosolutions.com/dido/99_annexes/annex-b-terms-and-definitions/t/test_result" text:style-name="Internet_20_link" text:visited-style-name="Visited_20_Internet_20_Link">Test Results</text:a>.</text:p>
      <text:p text:style-name="Text_20_body">These conditions include applicable <text:a xlink:type="simple" xlink:href="https://wiki.didosolutions.com/dido/99_annexes/annex-b-terms-and-definitions/b/baseline" text:style-name="Internet_20_link" text:visited-style-name="Visited_20_Internet_20_Link">Baselines</text:a>, <text:a xlink:type="simple" xlink:href="https://wiki.didosolutions.com/dido/99_annexes/annex-b-terms-and-definitions/c/configuration" text:style-name="Internet_20_link" text:visited-style-name="Visited_20_Internet_20_Link">Configuration</text:a> values, <text:a xlink:type="simple" xlink:href="https://wiki.didosolutions.com/dido/99_annexes/annex-b-terms-and-definitions/t/test_input" text:style-name="Internet_20_link" text:visited-style-name="Visited_20_Internet_20_Link">Test Inputs</text:a>, time sources, random values, execution ordering, resource allocation, communication conditions, external dependencies, and other environmental variables identified by the applicable <text:a xlink:type="simple" xlink:href="https://wiki.didosolutions.com/dido/99_annexes/annex-b-terms-and-definitions/t/test_definition" text:style-name="Internet_20_link" text:visited-style-name="Visited_20_Internet_20_Link">Test Definition</text:a>.</text:p>
      <text:p text:style-name="Text_20_body">The definition of each condition establishes its required value, range, sequence, tolerance, measurement method, recording obligation, and permitted variation. It also distinguishes conditions requiring direct control from conditions requiring measurement and recording.</text:p>
      <text:p text:style-name="Text_20_body">This controlled descriptive information provides the basis for configuring, validating, observing, and reproducing the Test Environment.</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ontrolled descriptive information identifies each environmental condition capable of influencing the applicable Test Execution or Test Results.The identified conditions address Baselines, Configuration values, Test Inputs, time sources, random values, execution ordering, resource allocation, communication conditions, and external dependencies, where applicable.Each identified condition has a unique identity and unambiguous description.Each identified condition specifies its applicable Test Environment element.Each identified condition specifies whether the DIDO-TE controls the condition or measures and records its variation.Each controlled condition specifies its required value, range, sequence, state, or tolerance.Each measured condition specifies its measurement method, unit, precision, sampling criteria, and recording obligation, where applicable.Each condition identifies the Test Definition and Test Execution to which it applies.The DIDO-TE maintains <text:a xlink:type="simple" xlink:href="https://wiki.didosolutions.com/dido/99_annexes/annex-b-terms-and-definitions/t/traceability" text:style-name="Internet_20_link" text:visited-style-name="Visited_20_Internet_20_Link">Traceability</text:a> among each environmental condition, its governing source, applicable Test Environment element, Test Definition, and Test Execution.An unidentified, ambiguous, unsupported, incomplete, conflicting, or untraceable environmental condition constitutes nonconformance with this requirement.Verification includes:</text:p>
      <text:p text:style-name="Text_20_body">Inspection of the controlled descriptive information defining deterministic environmental conditionsInspection of the identified sources of environmental variationInspection of the control or measurement classification assigned to each conditionInspection of required values, ranges, sequences, states, tolerances, and measurement criteriaComparison of the defined conditions with the applicable Test DefinitionInspection of Traceability records connecting each condition to its governing source, Test Environment element, Test Definition, and Test ExecutionA negative assessment using an omitted, ambiguous, incomplete, conflicting, or untraceable environmental condition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environmental-condition definition, Test Definition preparation, Configuration control, environmental monitoring,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4-provide-deterministic-test-environment:env-004a-define-deterministic-environmental-condi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37:32</meta:creation-date>
    <dc:creator>Generated</dc:creator>
    <dc:date>2026-08-23T00::37:32</dc:date>
    <dc:language>en-US</dc:language>
    <meta:editing-cycles>1</meta:editing-cycles>
    <meta:editing-duration>PT0S</meta:editing-duration>
    <dc:title>dido:03-dido-te:99-annexes:annex-c-requirements:03-functional-requirements:03-01-test-environment-requirements:env-004-provide-deterministic-test-environment:env-004a-define-deterministic-environmental-conditions</dc:title>
  </office:meta>
</office:document-meta>
</file>