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start"/><text:bookmark-start text:name="__RefHeading___env-003_establish_controlled_starting_state_1"/><text:bookmark-start text:name="env-003_establish_controlled_starting_state"/>ENV-003 — Establish Controlled Starting State<text:bookmark-end text:name="__RefHeading___env-003_establish_controlled_starting_state_1"/><text:bookmark-end text:name="env-003_establish_controlled_starting_state"/></text:h>
      <text:p text:style-name="Text_20_body"><text:a xlink:type="simple" xlink:href="https://wiki.didosolutions.com/dido/03-dido-te/99-annexes/annex-c-requirements/02-test-environment-requirements/start" text:style-name="Internet_20_link" text:visited-style-name="Visited_20_Internet_20_Link">Go to C.2 Test Environ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establish a controlled starting state for the applicable <text:a xlink:type="simple" xlink:href="https://wiki.didosolutions.com/dido/99_annexes/annex-b-terms-and-definitions/t/test_environment" text:style-name="Internet_20_link" text:visited-style-name="Visited_20_Internet_20_Link">Test Environment</text:a>.</text:p>
      <text:p text:style-name="Text_20_body">The controlled starting state SHALL:</text:p>
      <text:p text:style-name="Text_20_body">Apply the required <text:a xlink:type="simple" xlink:href="https://wiki.didosolutions.com/dido/99_annexes/annex-b-terms-and-definitions/b/baseline" text:style-name="Internet_20_link" text:visited-style-name="Visited_20_Internet_20_Link">Baseline</text:a>Apply the required <text:a xlink:type="simple" xlink:href="https://wiki.didosolutions.com/dido/99_annexes/annex-b-terms-and-definitions/c/configuration" text:style-name="Internet_20_link" text:visited-style-name="Visited_20_Internet_20_Link">Configuration</text:a> valuesInitialise each participating <text:a xlink:type="simple" xlink:href="https://wiki.didosolutions.com/dido/99_annexes/annex-b-terms-and-definitions/n/node" text:style-name="Internet_20_link" text:visited-style-name="Visited_20_Internet_20_Link">Node</text:a>Initialise each <text:a xlink:type="simple" xlink:href="https://wiki.didosolutions.com/dido/99_annexes/annex-b-terms-and-definitions/t/test_object" text:style-name="Internet_20_link" text:visited-style-name="Visited_20_Internet_20_Link">Test Object</text:a>Provision each required <text:a xlink:type="simple" xlink:href="https://wiki.didosolutions.com/dido/99_annexes/annex-b-terms-and-definitions/t/test_resource" text:style-name="Internet_20_link" text:visited-style-name="Visited_20_Internet_20_Link">Test Resource</text:a>Load each required <text:a xlink:type="simple" xlink:href="https://wiki.didosolutions.com/dido/99_annexes/annex-b-terms-and-definitions/t/test_input" text:style-name="Internet_20_link" text:visited-style-name="Visited_20_Internet_20_Link">Test Input</text:a>Establish each required communication relationshipApply each applicable <text:a xlink:type="simple" xlink:href="https://wiki.didosolutions.com/dido/99_annexes/annex-b-terms-and-definitions/c/constraint" text:style-name="Internet_20_link" text:visited-style-name="Visited_20_Internet_20_Link">Constraint</text:a>Remove or isolate residual state from prior Test ExecutionsValidate the resulting starting state against the controlled descriptive information governing the Test EnvironmentRecord the validated starting state as <text:a xlink:type="simple" xlink:href="https://wiki.didosolutions.com/dido/99_annexes/annex-b-terms-and-definitions/e/evidence" text:style-name="Internet_20_link" text:visited-style-name="Visited_20_Internet_20_Link">Evidence</text:a>The DIDO-TE SHALL NOT begin the Test Execution when the starting state fails validation.</text:p>
      <text:h text:style-name="Heading_20_2" text:outline-level="2"><text:bookmark-start text:name="__RefHeading___derived_requirements_3"/><text:bookmark-start text:name="derived_requirements"/>Derived Requirements<text:bookmark-end text:name="__RefHeading___derived_requirements_3"/><text:bookmark-end text:name="derived_requirements"/></text:h>
      <text:a xlink:type="simple" xlink:href="https://wiki.didosolutions.com/dido/03-dido-te/99-annexes/annex-c-requirements/02-test-environment-requirements/env-003-establish-controlled-starting-state/env-003a-apply-required-baseline" text:style-name="Internet_20_link" text:visited-style-name="Visited_20_Internet_20_Link">ENV-003a — Apply Required Baseline</text:a>
      <text:a xlink:type="simple" xlink:href="https://wiki.didosolutions.com/dido/03-dido-te/99-annexes/annex-c-requirements/02-test-environment-requirements/env-003-establish-controlled-starting-state/env-003b-apply-required-configuration-values" text:style-name="Internet_20_link" text:visited-style-name="Visited_20_Internet_20_Link">ENV-003b — Apply Required Configuration Values</text:a>
      <text:a xlink:type="simple" xlink:href="https://wiki.didosolutions.com/dido/03-dido-te/99-annexes/annex-c-requirements/02-test-environment-requirements/env-003-establish-controlled-starting-state/env-003c-initialise-participating-nodes" text:style-name="Internet_20_link" text:visited-style-name="Visited_20_Internet_20_Link">ENV-003c — Initialise Participating Nodes</text:a>
      <text:a xlink:type="simple" xlink:href="https://wiki.didosolutions.com/dido/03-dido-te/99-annexes/annex-c-requirements/02-test-environment-requirements/env-003-establish-controlled-starting-state/env-003d-initialise-test-objects" text:style-name="Internet_20_link" text:visited-style-name="Visited_20_Internet_20_Link">ENV-003d — Initialise Test Objects</text:a>
      <text:a xlink:type="simple" xlink:href="https://wiki.didosolutions.com/dido/03-dido-te/99-annexes/annex-c-requirements/02-test-environment-requirements/env-003-establish-controlled-starting-state/env-003e-provision-required-test-resources" text:style-name="Internet_20_link" text:visited-style-name="Visited_20_Internet_20_Link">ENV-003e — Provision Required Test Resources</text:a>
      <text:a xlink:type="simple" xlink:href="https://wiki.didosolutions.com/dido/03-dido-te/99-annexes/annex-c-requirements/02-test-environment-requirements/env-003-establish-controlled-starting-state/env-003f-load-required-test-inputs" text:style-name="Internet_20_link" text:visited-style-name="Visited_20_Internet_20_Link">ENV-003f — Load Required Test Inputs</text:a>
      <text:a xlink:type="simple" xlink:href="https://wiki.didosolutions.com/dido/03-dido-te/99-annexes/annex-c-requirements/02-test-environment-requirements/env-003-establish-controlled-starting-state/env-003g-establish-required-communication-relationships" text:style-name="Internet_20_link" text:visited-style-name="Visited_20_Internet_20_Link">ENV-003g — Establish Required Communication Relationships</text:a>
      <text:a xlink:type="simple" xlink:href="https://wiki.didosolutions.com/dido/03-dido-te/99-annexes/annex-c-requirements/02-test-environment-requirements/env-003-establish-controlled-starting-state/env-003h-apply-applicable-constraints" text:style-name="Internet_20_link" text:visited-style-name="Visited_20_Internet_20_Link">ENV-003h — Apply Applicable Constraints</text:a>
      <text:a xlink:type="simple" xlink:href="https://wiki.didosolutions.com/dido/03-dido-te/99-annexes/annex-c-requirements/02-test-environment-requirements/env-003-establish-controlled-starting-state/env-003i-remove-or-isolate-residual-state" text:style-name="Internet_20_link" text:visited-style-name="Visited_20_Internet_20_Link">ENV-003i — Remove or Isolate Residual State</text:a>
      <text:a xlink:type="simple" xlink:href="https://wiki.didosolutions.com/dido/03-dido-te/99-annexes/annex-c-requirements/02-test-environment-requirements/env-003-establish-controlled-starting-state/env-003j-validate-controlled-starting-state" text:style-name="Internet_20_link" text:visited-style-name="Visited_20_Internet_20_Link">ENV-003j — Validate Controlled Starting State</text:a>
      <text:a xlink:type="simple" xlink:href="https://wiki.didosolutions.com/dido/03-dido-te/99-annexes/annex-c-requirements/02-test-environment-requirements/env-003-establish-controlled-starting-state/env-003k-record-controlled-starting-state" text:style-name="Internet_20_link" text:visited-style-name="Visited_20_Internet_20_Link">ENV-003k — Record Controlled Starting State</text:a>
      <text:a xlink:type="simple" xlink:href="https://wiki.didosolutions.com/dido/03-dido-te/99-annexes/annex-c-requirements/02-test-environment-requirements/env-003-establish-controlled-starting-state/env-003l-prevent-execution-from-invalid-starting-state" text:style-name="Internet_20_link" text:visited-style-name="Visited_20_Internet_20_Link">ENV-003l — Prevent Execution from Invalid Starting State</text:a>
      <text:h text:style-name="Heading_20_2" text:outline-level="2"><text:bookmark-start text:name="__RefHeading___derived_from_4"/><text:bookmark-start text:name="derived_from"/>Derived From<text:bookmark-end text:name="__RefHeading___derived_from_4"/><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5"/><text:bookmark-start text:name="rationale"/>Rationale<text:bookmark-end text:name="__RefHeading___rationale_5"/><text:bookmark-end text:name="rationale"/></text:h>
      <text:p text:style-name="Text_20_body">A controlled starting state establishes the conditions under which a <text:a xlink:type="simple" xlink:href="https://wiki.didosolutions.com/dido/99_annexes/annex-b-terms-and-definitions/t/test_execution" text:style-name="Internet_20_link" text:visited-style-name="Visited_20_Internet_20_Link">Test Execution</text:a> begins.</text:p>
      <text:p text:style-name="Text_20_body">Applying the required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values, <text:a xlink:type="simple" xlink:href="https://wiki.didosolutions.com/dido/99_annexes/annex-b-terms-and-definitions/t/test_input" text:style-name="Internet_20_link" text:visited-style-name="Visited_20_Internet_20_Link">Test Inputs</text:a>, <text:a xlink:type="simple" xlink:href="https://wiki.didosolutions.com/dido/99_annexes/annex-b-terms-and-definitions/t/test_resource" text:style-name="Internet_20_link" text:visited-style-name="Visited_20_Internet_20_Link">Test Resources</text:a>, and <text:a xlink:type="simple" xlink:href="https://wiki.didosolutions.com/dido/99_annexes/annex-b-terms-and-definitions/c/constraint" text:style-name="Internet_20_link" text:visited-style-name="Visited_20_Internet_20_Link">Constraints</text:a> limits differences among repeated Test Executions to the variables governed by the applicable <text:a xlink:type="simple" xlink:href="https://wiki.didosolutions.com/dido/99_annexes/annex-b-terms-and-definitions/t/test_definition" text:style-name="Internet_20_link" text:visited-style-name="Visited_20_Internet_20_Link">Test Definition</text:a>.</text:p>
      <text:p text:style-name="Text_20_body">Removing or isolating residual state prevents a prior Test Execution from influencing a later <text:a xlink:type="simple" xlink:href="https://wiki.didosolutions.com/dido/99_annexes/annex-b-terms-and-definitions/t/test_result" text:style-name="Internet_20_link" text:visited-style-name="Visited_20_Internet_20_Link">Test Result</text:a>.</text:p>
      <text:p text:style-name="Text_20_body">Validating and recording the controlled starting state supports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c/comparability" text:style-name="Internet_20_link" text:visited-style-name="Visited_20_Internet_20_Link">Comparability</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6"/><text:bookmark-start text:name="applies_to"/>Applies To<text:bookmark-end text:name="__RefHeading___applies_to_6"/><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DIDO-TE establishes a controlled starting state before each Test Execution.The starting state contains the required Baseline and Configuration values.The starting state contains the required Nodes, Test Objects, Test Resources, and Test Inputs.The starting state contains the required communication relationships.The starting state satisfies each applicable Constraint.The DIDO-TE removes or isolates residual state from prior Test Executions.The DIDO-TE validates the resulting starting state against the controlled descriptive information governing the Test Environment.The DIDO-TE records the validated starting state as Evidence.The DIDO-TE maintains <text:a xlink:type="simple" xlink:href="https://wiki.didosolutions.com/dido/99_annexes/annex-b-terms-and-definitions/t/traceability" text:style-name="Internet_20_link" text:visited-style-name="Visited_20_Internet_20_Link">Traceability</text:a> among the starting-state Evidence, applicable Baseline, Configuration, Test Definition, Test Environment, and Test Execution.The DIDO-TE prevents Test Execution when the starting state fails validation.The DIDO-TE records each starting-state validation failure as Evidence.A missing, incomplete, invalid, residual, or untraceable starting state constitutes nonconformance with this requirement.Verification includes:</text:p>
      <text:p text:style-name="Text_20_body">Inspection of the controlled descriptive information governing the Test EnvironmentInspection of the applicable Baseline and Configuration recordsInspection of Node and Test Object initialisation recordsInspection of Test Resource provisioning recordsInspection of Test Input loading recordsInspection of the established communication relationshipsInspection of applicable Constraint enforcement recordsInspection of starting-state validation EvidenceInspection of Traceability recordsRepetition of a Test Execution from the same controlled starting stateA negative assessment using a starting state that differs from the required stateA residual-state assessment following a prior Test ExecutionConfirmation that the DIDO-TE prevents Test Execution when starting-state validation failsInspection of Evidence recording the validation failure</text:p>
      <text:h text:style-name="Heading_20_2" text:outline-level="2"><text:bookmark-start text:name="__RefHeading___referenced_by_8"/><text:bookmark-start text:name="referenced_by"/>Referenced By<text:bookmark-end text:name="__RefHeading___referenced_by_8"/><text:bookmark-end text:name="referenced_by"/></text:h>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p text:style-name="Text_20_body">Add links to the architecture sections governing Test Environment initialisation, state control, residual-state isolation, validation, Evidence, and Test Execution admission.</text:p>
      <text:h text:style-name="Heading_20_2" text:outline-level="2"><text:bookmark-start text:name="__RefHeading___delivery_phase_10"/><text:bookmark-start text:name="delivery_phase"/>Delivery Phase<text:bookmark-end text:name="__RefHeading___delivery_phase_10"/><text:bookmark-end text:name="delivery_phase"/></text:h>
      <text:p text:style-name="Text_20_body">Assign the applicable delivery phase.</text:p>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Text_20_body">Draft</text:p>
      <text:h text:style-name="Heading_20_2" text:outline-level="2"><text:bookmark-start text:name="__RefHeading___statement_reference_12"/><text:bookmark-start text:name="statement_reference"/>Statement Reference<text:bookmark-end text:name="__RefHeading___statement_reference_12"/><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start#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42:35</meta:creation-date>
    <dc:creator>Generated</dc:creator>
    <dc:date>2026-08-24T14::42:35</dc:date>
    <dc:language>en-US</dc:language>
    <meta:editing-cycles>1</meta:editing-cycles>
    <meta:editing-duration>PT0S</meta:editing-duration>
    <dc:title>dido:03-dido-te:99-annexes:annex-c-requirements:03-functional-requirements:03-01-test-environment-requirements:env-003-establish-controlled-starting-state:start</dc:title>
  </office:meta>
</office:document-meta>
</file>