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l-prevent-execution-from-invalid-starting-state"/><text:bookmark-start text:name="__RefHeading___env-003l_prevent_execution_from_invalid_starting_state_1"/><text:bookmark-start text:name="env-003l_prevent_execution_from_invalid_starting_state"/>ENV-003l — Prevent Execution from Invalid Starting State<text:bookmark-end text:name="__RefHeading___env-003l_prevent_execution_from_invalid_starting_state_1"/><text:bookmark-end text:name="env-003l_prevent_execution_from_invalid_starting_state"/></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vent <text:a xlink:type="simple" xlink:href="https://wiki.didosolutions.com/dido/99_annexes/annex-b-terms-and-definitions/t/test_execution" text:style-name="Internet_20_link" text:visited-style-name="Visited_20_Internet_20_Link">Test Execution</text:a> when validation identifies an invalid controlled starting stat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n invalid controlled starting state indicates one or more required conditions for <text:a xlink:type="simple" xlink:href="https://wiki.didosolutions.com/dido/99_annexes/annex-b-terms-and-definitions/t/test_execution" text:style-name="Internet_20_link" text:visited-style-name="Visited_20_Internet_20_Link">Test Execution</text:a> remain unsatisfied.</text:p>
      <text:p text:style-name="Text_20_body">Permitting execution from an invalid state introduces uncontrolled variation, undermines the resulting <text:a xlink:type="simple" xlink:href="https://wiki.didosolutions.com/dido/99_annexes/annex-b-terms-and-definitions/t/test_result" text:style-name="Internet_20_link" text:visited-style-name="Visited_20_Internet_20_Link">Test Result</text:a>, and weakens <text:a xlink:type="simple" xlink:href="https://wiki.didosolutions.com/dido/99_annexes/annex-b-terms-and-definitions/r/reproducibility" text:style-name="Internet_20_link" text:visited-style-name="Visited_20_Internet_20_Link">Reproducibility</text:a>, <text:a xlink:type="simple" xlink:href="https://wiki.didosolutions.com/dido/99_annexes/annex-b-terms-and-definitions/c/comparability" text:style-name="Internet_20_link" text:visited-style-name="Visited_20_Internet_20_Link">Comparability</text:a>, and <text:a xlink:type="simple" xlink:href="https://wiki.didosolutions.com/dido/99_annexes/annex-b-terms-and-definitions/t/traceability" text:style-name="Internet_20_link" text:visited-style-name="Visited_20_Internet_20_Link">Traceability</text:a>.</text:p>
      <text:p text:style-name="Text_20_body">Preventing Test Execution creates an enforceable admission control between starting-state validation and execution. Recording the prevention decision and validation failures provides <text:a xlink:type="simple" xlink:href="https://wiki.didosolutions.com/dido/99_annexes/annex-b-terms-and-definitions/e/evidence" text:style-name="Internet_20_link" text:visited-style-name="Visited_20_Internet_20_Link">Evidence</text:a> of the rejected execution attempt.</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evaluates the controlled-starting-state validation result before admitting Test Execution.The DIDO-TE admits Test Execution only when validation produces a valid result.The DIDO-TE prevents Test Execution when validation produces an invalid, incomplete, indeterminate, missing, or expired result.Prevention stops the applicable Test Procedure and participating Nodes or Test Objects from initiating the Test Execution.The DIDO-TE identifies each validation failure responsible for preventing Test Execution.The DIDO-TE records the rejected execution attempt, validation result, identified failures, prevention action, time, and responsible actor or proces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rejected execution attempt, invalid starting state, validation result, identified failures, prevention action, Test Environment, and Test Definition.The DIDO-TE requires successful revalidation after correction of the starting state and before admission of a subsequent Test Execution.Execution from an invalid, incomplete, indeterminate, unvalidated, or expired starting state constitutes nonconformance with this requirement.Verification includes:</text:p>
      <text:p text:style-name="Text_20_body">Inspection of the Test Execution admission controlObservation of admission following a valid starting-state resultA negative assessment using an invalid starting stateA negative assessment using an incomplete, indeterminate, missing, or expired validation resultConfirmation that the DIDO-TE prevents Test Execution for each negative assessmentConfirmation that the applicable Test Procedure and participating Nodes or Test Objects do not initiate the prevented Test ExecutionInspection of the recorded validation failures and prevention EvidenceInspection of Traceability records connecting the rejected execution attempt to the invalid state, validation result, prevention action, Test Environment, and Test DefinitionCorrection of the starting state followed by revalidationConfirmation that the DIDO-TE admits Test Execution only after successful revalidation</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xecution admission, starting-state validation, failure handling, Evidence recording, correction, and revalid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l-prevent-execution-from-invalid-starting-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6:19</meta:creation-date>
    <dc:creator>Generated</dc:creator>
    <dc:date>2026-08-23T22::36:19</dc:date>
    <dc:language>en-US</dc:language>
    <meta:editing-cycles>1</meta:editing-cycles>
    <meta:editing-duration>PT0S</meta:editing-duration>
    <dc:title>dido:03-dido-te:99-annexes:annex-c-requirements:03-functional-requirements:03-01-test-environment-requirements:env-003-establish-controlled-starting-state:env-003l-prevent-execution-from-invalid-starting-state</dc:title>
  </office:meta>
</office:document-meta>
</file>