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k-record-controlled-starting-state"/><text:bookmark-start text:name="__RefHeading___env-003k_record_controlled_starting_state_1"/><text:bookmark-start text:name="env-003k_record_controlled_starting_state"/>ENV-003k — Record Controlled Starting State<text:bookmark-end text:name="__RefHeading___env-003k_record_controlled_starting_state_1"/><text:bookmark-end text:name="env-003k_record_controlled_starting_state"/></text:h>
      <text:p text:style-name="Text_20_body"><text:a xlink:type="simple" xlink:href="https://wiki.didosolutions.com/dido/03-dido-te/99-annexes/annex-c-requirements/03-functional-requirements/03-01-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record the validated controlled starting state as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the validated controlled starting state preserves the conditions under which a <text:a xlink:type="simple" xlink:href="https://wiki.didosolutions.com/dido/99_annexes/annex-b-terms-and-definitions/t/test_execution" text:style-name="Internet_20_link" text:visited-style-name="Visited_20_Internet_20_Link">Test Execution</text:a> began.</text:p>
      <text:p text:style-name="Text_20_body">The record identifies the applied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values,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object" text:style-name="Internet_20_link" text:visited-style-name="Visited_20_Internet_20_Link">Test Objects</text:a>, provisioned <text:a xlink:type="simple" xlink:href="https://wiki.didosolutions.com/dido/99_annexes/annex-b-terms-and-definitions/t/test_resource" text:style-name="Internet_20_link" text:visited-style-name="Visited_20_Internet_20_Link">Test Resources</text:a>, loaded <text:a xlink:type="simple" xlink:href="https://wiki.didosolutions.com/dido/99_annexes/annex-b-terms-and-definitions/t/test_input" text:style-name="Internet_20_link" text:visited-style-name="Visited_20_Internet_20_Link">Test Inputs</text:a>, communication relationships, applicable <text:a xlink:type="simple" xlink:href="https://wiki.didosolutions.com/dido/99_annexes/annex-b-terms-and-definitions/c/constraint" text:style-name="Internet_20_link" text:visited-style-name="Visited_20_Internet_20_Link">Constraints</text:a>, residual-state dispositions, and validation result.</text:p>
      <text:p text:style-name="Text_20_body">This Evidence supports interpretation of the resulting <text:a xlink:type="simple" xlink:href="https://wiki.didosolutions.com/dido/99_annexes/annex-b-terms-and-definitions/t/test_result" text:style-name="Internet_20_link" text:visited-style-name="Visited_20_Internet_20_Link">Test Results</text:a>, investigation of difference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records the validated controlled starting state before each Test Execution.The record identifies the applicable Test Environment, Test Definition, and Test Execution.The record identifies the applied Baseline and Configuration values.The record identifies the participating Nodes and Test Objects and their initial states.The record identifies the provisioned Test Resources and loaded Test Inputs.The record identifies the established communication relationships.The record identifies the applicable Constraints and their evaluation results.The record identifies detected residual state and its removal or isolation disposition.The record contains the starting-state validation result and each identified difference.The record contains the time of validation and the identity of the validating process or responsible actor.The record protects the integrity of the recorded Evidence.The DIDO-TE maintains <text:a xlink:type="simple" xlink:href="https://wiki.didosolutions.com/dido/99_annexes/annex-b-terms-and-definitions/t/traceability" text:style-name="Internet_20_link" text:visited-style-name="Visited_20_Internet_20_Link">Traceability</text:a> among the starting-state Evidence, its constituent records, the controlled descriptive information, Test Environment, Test Definition, and Test Execution.Missing, incomplete, inconsistent, altered, unsupported, or untraceable starting-state Evidence constitutes nonconformance with this requirement.Verification includes:</text:p>
      <text:p text:style-name="Text_20_body">Inspection of the recorded controlled starting stateInspection of Baseline and Configuration recordsInspection of Node and Test Object initial-state recordsInspection of Test Resource and Test Input recordsInspection of communication-relationship and Constraint recordsInspection of residual-state disposition recordsInspection of the validation result and identified differencesInspection of validation time and actor or process identityIntegrity verification of the recorded EvidenceInspection of Traceability records connecting the Evidence to the controlled descriptive information, Test Environment, Test Definition, and Test ExecutionA negative assessment using missing, incomplete, altered, or untraceable starting-state Eviden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starting-state Evidence, Evidence integrity, Evidence retention, Traceability, and Test Result interpret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k-record-controlled-starting-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36:11</meta:creation-date>
    <dc:creator>Generated</dc:creator>
    <dc:date>2026-08-24T09::36:11</dc:date>
    <dc:language>en-US</dc:language>
    <meta:editing-cycles>1</meta:editing-cycles>
    <meta:editing-duration>PT0S</meta:editing-duration>
    <dc:title>dido:03-dido-te:99-annexes:annex-c-requirements:03-functional-requirements:03-01-test-environment-requirements:env-003-establish-controlled-starting-state:env-003k-record-controlled-starting-state</dc:title>
  </office:meta>
</office:document-meta>
</file>