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3-establish-controlled-starting-state:env-003h-apply-applicable-constraints"/><text:bookmark-start text:name="__RefHeading___env-003h_apply_applicable_constraints_1"/><text:bookmark-start text:name="env-003h_apply_applicable_constraints"/>ENV-003h — Apply Applicable Constraints<text:bookmark-end text:name="__RefHeading___env-003h_apply_applicable_constraints_1"/><text:bookmark-end text:name="env-003h_apply_applicable_constraints"/></text:h>
      <text:p text:style-name="Text_20_body"><text:a xlink:type="simple" xlink:href="https://wiki.didosolutions.com/dido/03-dido-te/99-annexes/annex-c-requirements/02-test-environment-requirements/env-003-establish-controlled-starting-state/start" text:style-name="Internet_20_link" text:visited-style-name="Visited_20_Internet_20_Link">Go to ENV-003 — Establish Controlled Starting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Before each <text:a xlink:type="simple" xlink:href="https://wiki.didosolutions.com/dido/99_annexes/annex-b-terms-and-definitions/t/test_execution" text:style-name="Internet_20_link" text:visited-style-name="Visited_20_Internet_20_Link">Test Execution</text:a>, the <text:a xlink:type="simple" xlink:href="https://wiki.didosolutions.com/dido/99_annexes/annex-b-terms-and-definitions/d/dido-te" text:style-name="Internet_20_link" text:visited-style-name="Visited_20_Internet_20_Link">DIDO-TE</text:a> SHALL apply each applicable <text:a xlink:type="simple" xlink:href="https://wiki.didosolutions.com/dido/99_annexes/annex-b-terms-and-definitions/c/constraint" text:style-name="Internet_20_link" text:visited-style-name="Visited_20_Internet_20_Link">Constraint</text:a> to the <text:a xlink:type="simple" xlink:href="https://wiki.didosolutions.com/dido/99_annexes/annex-b-terms-and-definitions/t/test_environment" text:style-name="Internet_20_link" text:visited-style-name="Visited_20_Internet_20_Link">Test Environment</text:a> element governed by the Constraint.</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3-establish-controlled-starting-state/start" text:style-name="Internet_20_link" text:visited-style-name="Visited_20_Internet_20_Link">ENV-003 — Establish Controlled Starting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pplying each applicable <text:a xlink:type="simple" xlink:href="https://wiki.didosolutions.com/dido/99_annexes/annex-b-terms-and-definitions/c/constraint" text:style-name="Internet_20_link" text:visited-style-name="Visited_20_Internet_20_Link">Constraint</text:a> establishes the conditions, limits, prohibitions, dependencies, and relationships governing the controlled starting state.</text:p>
      <text:p text:style-name="Text_20_body">Constraints may govern participating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t/test_object" text:style-name="Internet_20_link" text:visited-style-name="Visited_20_Internet_20_Link">Test Objects</text:a>, <text:a xlink:type="simple" xlink:href="https://wiki.didosolutions.com/dido/99_annexes/annex-b-terms-and-definitions/t/test_resource" text:style-name="Internet_20_link" text:visited-style-name="Visited_20_Internet_20_Link">Test Resources</text:a>, <text:a xlink:type="simple" xlink:href="https://wiki.didosolutions.com/dido/99_annexes/annex-b-terms-and-definitions/t/test_input" text:style-name="Internet_20_link" text:visited-style-name="Visited_20_Internet_20_Link">Test Inputs</text:a>, communication relationships, security controls, resource limits, timing, location, or other Test Environment characteristics.</text:p>
      <text:p text:style-name="Text_20_body">Applying Constraints before Test Execution prevents a starting state that violates its governing conditions from producing invalid, misleading, or incomparable <text:a xlink:type="simple" xlink:href="https://wiki.didosolutions.com/dido/99_annexes/annex-b-terms-and-definitions/t/test_result" text:style-name="Internet_20_link" text:visited-style-name="Visited_20_Internet_20_Link">Test Result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controlled descriptive information identifies each Constraint applicable to the Test Environment.The controlled descriptive information identifies the Test Environment element governed by each Constraint.The DIDO-TE applies each applicable Constraint before Test Execution.Each governed Test Environment element satisfies its applicable Constraints.The DIDO-TE detects missing, conflicting, unsatisfied, and prohibited conditions.The DIDO-TE records the identity, application status, and evaluation result of each applicable Constraint.The DIDO-TE maintains <text:a xlink:type="simple" xlink:href="https://wiki.didosolutions.com/dido/99_annexes/annex-b-terms-and-definitions/t/traceability" text:style-name="Internet_20_link" text:visited-style-name="Visited_20_Internet_20_Link">Traceability</text:a> among each Constraint, its governed Test Environment element, its evaluation result, and the applicable Test Execution.A missing, incorrectly applied, conflicting, unsatisfied, or untraceable Constraint constitutes nonconformance with this requirement.Verification includes:</text:p>
      <text:p text:style-name="Text_20_body">Inspection of the controlled descriptive information identifying the applicable ConstraintsInspection of the Test Environment elements governed by the ConstraintsObservation of Constraint application and evaluationConfirmation that each governed Test Environment element satisfies its applicable ConstraintsTesting for missing, conflicting, unsatisfied, and prohibited conditionsInspection of Constraint identity, application-status, and evaluation recordsInspection of Traceability records connecting each Constraint to its governed element, evaluation result, and Test ExecutionA negative assessment using a missing, incorrectly applied, conflicting, unsatisfied, or untraceable Constraint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Constraint specification, Constraint application, Constraint evaluation, Test Environment validation, and Test Execution admiss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3-establish-controlled-starting-state:env-003h-apply-applicable-constraint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35:26</meta:creation-date>
    <dc:creator>Generated</dc:creator>
    <dc:date>2026-08-24T03::35:26</dc:date>
    <dc:language>en-US</dc:language>
    <meta:editing-cycles>1</meta:editing-cycles>
    <meta:editing-duration>PT0S</meta:editing-duration>
    <dc:title>dido:03-dido-te:99-annexes:annex-c-requirements:03-functional-requirements:03-01-test-environment-requirements:env-003-establish-controlled-starting-state:env-003h-apply-applicable-constraints</dc:title>
  </office:meta>
</office:document-meta>
</file>