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g-establish-required-communication-relationships"/><text:bookmark-start text:name="__RefHeading___env-003g_establish_required_communication_relationships_1"/><text:bookmark-start text:name="env-003g_establish_required_communication_relationships"/>ENV-003g — Establish Required Communication Relationships<text:bookmark-end text:name="__RefHeading___env-003g_establish_required_communication_relationships_1"/><text:bookmark-end text:name="env-003g_establish_required_communication_relationship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establish each communication relationship specified by the controlled descriptive information governing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stablishing the required communication relationships creates the controlled paths through which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object" text:style-name="Internet_20_link" text:visited-style-name="Visited_20_Internet_20_Link">Test Objects</text:a>, Test Resources, and supporting services exchange information during a <text:a xlink:type="simple" xlink:href="https://wiki.didosolutions.com/dido/99_annexes/annex-b-terms-and-definitions/t/test_execution" text:style-name="Internet_20_link" text:visited-style-name="Visited_20_Internet_20_Link">Test Execution</text:a>.</text:p>
      <text:p text:style-name="Text_20_body">Each communication relationship must correspond to its specified participants, direction, interface, protocol, address, topic, channel, security controls, and quality characteristics.</text:p>
      <text:p text:style-name="Text_20_body">Controlling communication relationships prevents absent, unintended, unauthorised, incorrectly configured, or residual communication paths from affecting Test Execution, exposing protected information, or undermining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communication relationship required for the Test Execution.The controlled descriptive information identifies the participants, direction, interface, protocol, address, topic, channel, security controls, and quality characteristics applicable to each communication relationship.The DIDO-TE establishes each required communication relationship before Test Execution.Each established communication relationship connects the specified participants.Each established communication relationship conforms to its specified direction, interface, protocol, address, topic, channel, security controls, and quality characteristics.Each required communication relationship supports the exchange specified by the applicable Test Definition.The Test Environment excludes unintended, unauthorised, incorrectly configured, and prohibited communication relationships.The DIDO-TE removes or isolates residual communication relationships from prior Test Executions.The DIDO-TE records the identity, participants, Configuration, security state, and establishment status of each communication relationship.The DIDO-TE maintains <text:a xlink:type="simple" xlink:href="https://wiki.didosolutions.com/dido/99_annexes/annex-b-terms-and-definitions/t/traceability" text:style-name="Internet_20_link" text:visited-style-name="Visited_20_Internet_20_Link">Traceability</text:a> among each communication relationship, its controlled descriptive information, its participants, and the applicable Test Execution.An absent, unintended, unauthorised, incorrectly configured, residual, prohibited, or untraceable communication relationship constitutes nonconformance with this requirement.Verification includes:</text:p>
      <text:p text:style-name="Text_20_body">Inspection of the controlled descriptive information identifying each required communication relationshipInspection of the specified participants, direction, interface, protocol, address, topic, channel, security controls, and quality characteristicsObservation of communication-relationship establishmentConfirmation of communication between the specified participantsComparison of each established communication relationship with its controlled descriptive informationTesting for unintended, unauthorised, incorrectly configured, residual, and prohibited communication relationshipsInspection of communication-relationship identity, Configuration, security-state, and establishment-status recordsInspection of Traceability records connecting each communication relationship to its controlled descriptive information, participants, and Test ExecutionA negative assessment using an absent, unintended, unauthorised, incorrectly configured, residual, prohibited, or untraceable communication relationship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mmunication relationships, interfaces, protocols, security controls, network isolation, Configuration,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g-establish-required-communication-relationship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1:25</meta:creation-date>
    <dc:creator>Generated</dc:creator>
    <dc:date>2026-08-23T22::51:25</dc:date>
    <dc:language>en-US</dc:language>
    <meta:editing-cycles>1</meta:editing-cycles>
    <meta:editing-duration>PT0S</meta:editing-duration>
    <dc:title>dido:03-dido-te:99-annexes:annex-c-requirements:03-functional-requirements:03-01-test-environment-requirements:env-003-establish-controlled-starting-state:env-003g-establish-required-communication-relationships</dc:title>
  </office:meta>
</office:document-meta>
</file>