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3-establish-controlled-starting-state:env-003f-load-required-test-inputs"/><text:bookmark-start text:name="__RefHeading___env-003f_load_required_test_inputs_1"/><text:bookmark-start text:name="env-003f_load_required_test_inputs"/>ENV-003f — Load Required Test Inputs<text:bookmark-end text:name="__RefHeading___env-003f_load_required_test_inputs_1"/><text:bookmark-end text:name="env-003f_load_required_test_inputs"/></text:h>
      <text:p text:style-name="Text_20_body"><text:a xlink:type="simple" xlink:href="https://wiki.didosolutions.com/dido/03-dido-te/99-annexes/annex-c-requirements/02-test-environment-requirements/env-003-establish-controlled-starting-state/start" text:style-name="Internet_20_link" text:visited-style-name="Visited_20_Internet_20_Link">Go to ENV-003 — Establish Controlled Starting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Before each <text:a xlink:type="simple" xlink:href="https://wiki.didosolutions.com/dido/99_annexes/annex-b-terms-and-definitions/t/test_execution" text:style-name="Internet_20_link" text:visited-style-name="Visited_20_Internet_20_Link">Test Execution</text:a>, the <text:a xlink:type="simple" xlink:href="https://wiki.didosolutions.com/dido/99_annexes/annex-b-terms-and-definitions/d/dido-te" text:style-name="Internet_20_link" text:visited-style-name="Visited_20_Internet_20_Link">DIDO-TE</text:a> SHALL load each <text:a xlink:type="simple" xlink:href="https://wiki.didosolutions.com/dido/99_annexes/annex-b-terms-and-definitions/t/test_input" text:style-name="Internet_20_link" text:visited-style-name="Visited_20_Internet_20_Link">Test Input</text:a> specified by the applicable <text:a xlink:type="simple" xlink:href="https://wiki.didosolutions.com/dido/99_annexes/annex-b-terms-and-definitions/t/test_definition" text:style-name="Internet_20_link" text:visited-style-name="Visited_20_Internet_20_Link">Test Definition</text:a> into its designated <text:a xlink:type="simple" xlink:href="https://wiki.didosolutions.com/dido/99_annexes/annex-b-terms-and-definitions/t/test_environment" text:style-name="Internet_20_link" text:visited-style-name="Visited_20_Internet_20_Link">Test Environment</text:a> element.</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3-establish-controlled-starting-state/start" text:style-name="Internet_20_link" text:visited-style-name="Visited_20_Internet_20_Link">ENV-003 — Establish Controlled Starting Stat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Loading each required <text:a xlink:type="simple" xlink:href="https://wiki.didosolutions.com/dido/99_annexes/annex-b-terms-and-definitions/t/test_input" text:style-name="Internet_20_link" text:visited-style-name="Visited_20_Internet_20_Link">Test Input</text:a> establishes the data, values, events, messages, files, commands, or stimuli required by the applicable <text:a xlink:type="simple" xlink:href="https://wiki.didosolutions.com/dido/99_annexes/annex-b-terms-and-definitions/t/test_definition" text:style-name="Internet_20_link" text:visited-style-name="Visited_20_Internet_20_Link">Test Definition</text:a>.</text:p>
      <text:p text:style-name="Text_20_body">Each loaded Test Input must correspond to its specified content, format, version, sequence, destination, and integrity information.</text:p>
      <text:p text:style-name="Text_20_body">Controlled loading prevents a missing, incorrect, corrupted, obsolete, duplicated, or misdirected Test Input from changing the conditions of the <text:a xlink:type="simple" xlink:href="https://wiki.didosolutions.com/dido/99_annexes/annex-b-terms-and-definitions/t/test_execution" text:style-name="Internet_20_link" text:visited-style-name="Visited_20_Internet_20_Link">Test Execution</text:a> or undermining interpretation of the resulting <text:a xlink:type="simple" xlink:href="https://wiki.didosolutions.com/dido/99_annexes/annex-b-terms-and-definitions/t/test_result" text:style-name="Internet_20_link" text:visited-style-name="Visited_20_Internet_20_Link">Test Results</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licable Test Definition identifies each required Test Input.The Test Definition specifies the content, format, version, sequence, destination, timing, and integrity information applicable to each Test Input.The DIDO-TE loads each required Test Input before Test Execution.Each loaded Test Input corresponds to its specified content, format, version, sequence, destination, timing, and integrity information.Each Test Input is available to its designated Test Environment element.The loaded Test Inputs exclude unspecified, obsolete, corrupted, duplicated, conflicting, and prohibited inputs.The DIDO-TE records the identity, version, integrity information, destination, and loading status of each Test Input.The DIDO-TE maintains <text:a xlink:type="simple" xlink:href="https://wiki.didosolutions.com/dido/99_annexes/annex-b-terms-and-definitions/t/traceability" text:style-name="Internet_20_link" text:visited-style-name="Visited_20_Internet_20_Link">Traceability</text:a> among each Test Input, the applicable Test Definition, its designated Test Environment element, and the applicable Test Execution.A missing, incorrect, corrupted, obsolete, duplicated, misdirected, or untraceable Test Input constitutes nonconformance with this requirement.Verification includes:</text:p>
      <text:p text:style-name="Text_20_body">Inspection of the Test Definition identifying each required Test InputInspection of the specified Test Input content, format, version, sequence, destination, timing, and integrity informationObservation of Test Input loadingComparison of each loaded Test Input with its specificationConfirmation of Test Input availability to its designated Test Environment elementInspection for unspecified, obsolete, corrupted, duplicated, conflicting, and prohibited Test InputsInspection of Test Input identity, version, integrity, destination, and loading-status recordsInspection of Traceability records connecting each Test Input to the Test Definition, designated Test Environment element, and Test ExecutionA negative assessment using a missing, incorrect, corrupted, obsolete, duplicated, misdirected, or untraceable Test Input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Input specification, loading, sequencing, integrity validation, Traceability, and Test Execution admiss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3-establish-controlled-starting-state:env-003f-load-required-test-input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3::37:38</meta:creation-date>
    <dc:creator>Generated</dc:creator>
    <dc:date>2026-08-23T03::37:38</dc:date>
    <dc:language>en-US</dc:language>
    <meta:editing-cycles>1</meta:editing-cycles>
    <meta:editing-duration>PT0S</meta:editing-duration>
    <dc:title>dido:03-dido-te:99-annexes:annex-c-requirements:03-functional-requirements:03-01-test-environment-requirements:env-003-establish-controlled-starting-state:env-003f-load-required-test-inputs</dc:title>
  </office:meta>
</office:document-meta>
</file>