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e-provision-required-test-resources"/><text:bookmark-start text:name="__RefHeading___env-003e_provision_required_test_resources_1"/><text:bookmark-start text:name="env-003e_provision_required_test_resources"/>ENV-003e — Provision Required Test Resources<text:bookmark-end text:name="__RefHeading___env-003e_provision_required_test_resources_1"/><text:bookmark-end text:name="env-003e_provision_required_test_resources"/></text:h>
      <text:p text:style-name="Text_20_body"><text:a xlink:type="simple" xlink:href="https://wiki.didosolutions.com/dido/03-dido-te/99-annexes/annex-c-requirements/03-functional-requirements/03-01-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provision each <text:a xlink:type="simple" xlink:href="https://wiki.didosolutions.com/dido/99_annexes/annex-b-terms-and-definitions/t/test_resource" text:style-name="Internet_20_link" text:visited-style-name="Visited_20_Internet_20_Link">Test Resource</text:a> specified by the controlled descriptive information governing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Provisioning the required <text:a xlink:type="simple" xlink:href="https://wiki.didosolutions.com/dido/99_annexes/annex-b-terms-and-definitions/t/test_resource" text:style-name="Internet_20_link" text:visited-style-name="Visited_20_Internet_20_Link">Test Resources</text:a> supplies the infrastructure, services, software, data, devices, credentials, storage, network capacity, and supporting capabilities required by a <text:a xlink:type="simple" xlink:href="https://wiki.didosolutions.com/dido/99_annexes/annex-b-terms-and-definitions/t/test_execution" text:style-name="Internet_20_link" text:visited-style-name="Visited_20_Internet_20_Link">Test Execution</text:a>.</text:p>
      <text:p text:style-name="Text_20_body">Each provisioned Test Resource must correspond to the type, quantity, capacity, version, location, and <text:a xlink:type="simple" xlink:href="https://wiki.didosolutions.com/dido/99_annexes/annex-b-terms-and-definitions/c/configuration" text:style-name="Internet_20_link" text:visited-style-name="Visited_20_Internet_20_Link">Configuration</text:a> specified by the controlled descriptive information.</text:p>
      <text:p text:style-name="Text_20_body">Controlled provisioning prevents missing, unsuitable, incorrectly configured, or unapproved resources from affecting Test Execution or the interpretation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eployment_target" text:style-name="Internet_20_link" text:visited-style-name="Visited_20_Internet_20_Link">Deployment Targe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each Test Resource required for the Test Execution.The controlled descriptive information specifies the required type, quantity, capacity, version, location, Configuration, and availability of each Test Resource.The DIDO-TE provisions each required Test Resource before Test Execution.Each provisioned Test Resource corresponds to its specified characteristics.Each provisioned Test Resource is available to the applicable Node, Test Object, or Test Procedure.The provisioned Test Resources exclude unapproved, obsolete, conflicting, and prohibited resources.The DIDO-TE records the identity, version, Configuration, location, provisioning status, and availability of each Test Resource.The DIDO-TE maintains <text:a xlink:type="simple" xlink:href="https://wiki.didosolutions.com/dido/99_annexes/annex-b-terms-and-definitions/t/traceability" text:style-name="Internet_20_link" text:visited-style-name="Visited_20_Internet_20_Link">Traceability</text:a> among each required Test Resource, its specification, its consumer, the Test Environment, and the applicable Test Execution.A missing, unavailable, unsuitable, incorrectly configured, unapproved, obsolete, or untraceable Test Resource constitutes nonconformance with this requirement.Verification includes:</text:p>
      <text:p text:style-name="Text_20_body">Inspection of the controlled descriptive information identifying each required Test ResourceInspection of the specified characteristics of each Test ResourceObservation of Test Resource provisioningComparison of each provisioned Test Resource with its specified type, quantity, capacity, version, location, and ConfigurationConfirmation of Test Resource availability to the applicable Node, Test Object, or Test ProcedureInspection for unapproved, obsolete, conflicting, and prohibited Test ResourcesInspection of Test Resource identity, version, Configuration, location, provisioning-status, and availability recordsInspection of Traceability records connecting each Test Resource to its specification, consumer, Test Environment, and Test ExecutionA negative assessment using a missing, unavailable, unsuitable, incorrectly configured, unapproved, obsolete, or untraceable Test Resourc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Resource specification, provisioning, Configuration, availability, Deployment Targets,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e-provision-required-test-resour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6:14</meta:creation-date>
    <dc:creator>Generated</dc:creator>
    <dc:date>2026-08-22T22::06:14</dc:date>
    <dc:language>en-US</dc:language>
    <meta:editing-cycles>1</meta:editing-cycles>
    <meta:editing-duration>PT0S</meta:editing-duration>
    <dc:title>dido:03-dido-te:99-annexes:annex-c-requirements:03-functional-requirements:03-01-test-environment-requirements:env-003-establish-controlled-starting-state:env-003e-provision-required-test-resources</dc:title>
  </office:meta>
</office:document-meta>
</file>