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1-test-environment-requirements:env-003-establish-controlled-starting-state:env-003d-initialise-test-objects"/><text:bookmark-start text:name="__RefHeading___env-003d_initialise_test_objects_1"/><text:bookmark-start text:name="env-003d_initialise_test_objects"/>ENV-003d — Initialise Test Objects<text:bookmark-end text:name="__RefHeading___env-003d_initialise_test_objects_1"/><text:bookmark-end text:name="env-003d_initialise_test_objects"/></text:h>
      <text:p text:style-name="Text_20_body"><text:a xlink:type="simple" xlink:href="https://wiki.didosolutions.com/dido/03-dido-te/99-annexes/annex-c-requirements/02-test-environment-requirements/env-003-establish-controlled-starting-state/start" text:style-name="Internet_20_link" text:visited-style-name="Visited_20_Internet_20_Link">Go to ENV-003 — Establish Controlled Starting State</text:a></text:p>
      <text:h text:style-name="Heading_20_2" text:outline-level="2"><text:bookmark-start text:name="__RefHeading___statement_2"/><text:bookmark-start text:name="statement"/>Statement<text:bookmark-end text:name="__RefHeading___statement_2"/><text:bookmark-end text:name="statement"/></text:h>
      <text:p text:style-name="Text_20_body">Before each <text:a xlink:type="simple" xlink:href="https://wiki.didosolutions.com/dido/99_annexes/annex-b-terms-and-definitions/t/test_execution" text:style-name="Internet_20_link" text:visited-style-name="Visited_20_Internet_20_Link">Test Execution</text:a>, the <text:a xlink:type="simple" xlink:href="https://wiki.didosolutions.com/dido/99_annexes/annex-b-terms-and-definitions/d/dido-te" text:style-name="Internet_20_link" text:visited-style-name="Visited_20_Internet_20_Link">DIDO-TE</text:a> SHALL initialise each applicable <text:a xlink:type="simple" xlink:href="https://wiki.didosolutions.com/dido/99_annexes/annex-b-terms-and-definitions/t/test_object" text:style-name="Internet_20_link" text:visited-style-name="Visited_20_Internet_20_Link">Test Object</text:a> to the state specified by the controlled descriptive information governing the <text:a xlink:type="simple" xlink:href="https://wiki.didosolutions.com/dido/99_annexes/annex-b-terms-and-definitions/t/test_environment" text:style-name="Internet_20_link" text:visited-style-name="Visited_20_Internet_20_Link">Test Environment</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2-test-environment-requirements/env-003-establish-controlled-starting-state/start" text:style-name="Internet_20_link" text:visited-style-name="Visited_20_Internet_20_Link">ENV-003 — Establish Controlled Starting State</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Initialising each applicable <text:a xlink:type="simple" xlink:href="https://wiki.didosolutions.com/dido/99_annexes/annex-b-terms-and-definitions/t/test_object" text:style-name="Internet_20_link" text:visited-style-name="Visited_20_Internet_20_Link">Test Object</text:a> establishes the required state of the object subjected to examination during a <text:a xlink:type="simple" xlink:href="https://wiki.didosolutions.com/dido/99_annexes/annex-b-terms-and-definitions/t/test_execution" text:style-name="Internet_20_link" text:visited-style-name="Visited_20_Internet_20_Link">Test Execution</text:a>.</text:p>
      <text:p text:style-name="Text_20_body">Test Object initialisation applies the required software, data, state, parameters, dependencies, interfaces, identity, and supporting resources specified by the controlled descriptive information.</text:p>
      <text:p text:style-name="Text_20_body">A known initial state prevents an uninitialised, partially initialised, incorrectly initialised, or residual Test Object state from influencing the observed behaviour or resulting <text:a xlink:type="simple" xlink:href="https://wiki.didosolutions.com/dido/99_annexes/annex-b-terms-and-definitions/t/test_result" text:style-name="Internet_20_link" text:visited-style-name="Visited_20_Internet_20_Link">Test Results</text:a>.</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b/baseline" text:style-name="Internet_20_link" text:visited-style-name="Visited_20_Internet_20_Link">Baseline</text:a>
      <text:a xlink:type="simple" xlink:href="https://wiki.didosolutions.com/dido/99_annexes/annex-b-terms-and-definitions/c/configuration" text:style-name="Internet_20_link" text:visited-style-name="Visited_20_Internet_20_Link">Configuration</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t/test_input" text:style-name="Internet_20_link" text:visited-style-name="Visited_20_Internet_20_Link">Test Input</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controlled descriptive information identifies each Test Object applicable to the Test Execution.The controlled descriptive information specifies the required initial state of each applicable Test Object.The DIDO-TE initialises each applicable Test Object before Test Execution.Each Test Object reaches its specified initial state.Each Test Object contains the required software, data, parameters, dependencies, interfaces, identity, and supporting resources.The initialised state excludes residual Test Object state prohibited by the controlled descriptive information.The DIDO-TE records the identity, initialisation status, and resulting state of each Test Object.The DIDO-TE maintains <text:a xlink:type="simple" xlink:href="https://wiki.didosolutions.com/dido/99_annexes/annex-b-terms-and-definitions/t/traceability" text:style-name="Internet_20_link" text:visited-style-name="Visited_20_Internet_20_Link">Traceability</text:a> among each Test Object, its specified initial state, its resulting state, and the applicable Test Execution.An absent, uninitialised, partially initialised, incorrectly initialised, residual, or untraceable Test Object state constitutes nonconformance with this requirement.Verification includes:</text:p>
      <text:p text:style-name="Text_20_body">Inspection of the controlled descriptive information identifying each applicable Test ObjectInspection of the specified initial state for each Test ObjectObservation of Test Object initialisationComparison of each resulting Test Object state with its specified initial stateInspection of the applied software, data, parameters, dependencies, interfaces, identity, and supporting resourcesInspection for prohibited residual Test Object stateInspection of Test Object identity, initialisation status, and resulting-state recordsInspection of Traceability records connecting each Test Object to its specified state, resulting state, and Test ExecutionA negative assessment using an absent, uninitialised, partially initialised, incorrectly initialised, residual, or untraceable Test ObjectConfirmation that the negative assessment produces a nonconformance result</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Test Object lifecycle, Test Object initialisation, Test Object state, Configuration, residual-state control, and Test Execution admission.</text:p>
      <text:h text:style-name="Heading_20_2" text:outline-level="2"><text:bookmark-start text:name="__RefHeading___delivery_phase_9"/><text:bookmark-start text:name="delivery_phase"/>Delivery Phase<text:bookmark-end text:name="__RefHeading___delivery_phase_9"/><text:bookmark-end text:name="delivery_phase"/></text:h>
      <text:p text:style-name="Text_20_body">Assign the applicable delivery phase.</text:p>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2-test-environment-requirements:env-003-establish-controlled-starting-state:env-003d-initialise-test-objects#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1::34:13</meta:creation-date>
    <dc:creator>Generated</dc:creator>
    <dc:date>2026-08-23T01::34:13</dc:date>
    <dc:language>en-US</dc:language>
    <meta:editing-cycles>1</meta:editing-cycles>
    <meta:editing-duration>PT0S</meta:editing-duration>
    <dc:title>dido:03-dido-te:99-annexes:annex-c-requirements:03-functional-requirements:03-01-test-environment-requirements:env-003-establish-controlled-starting-state:env-003d-initialise-test-objects</dc:title>
  </office:meta>
</office:document-meta>
</file>