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c-initialise-participating-nodes"/><text:bookmark-start text:name="__RefHeading___env-003c_initialise_participating_nodes_1"/><text:bookmark-start text:name="env-003c_initialise_participating_nodes"/>ENV-003c — Initialise Participating Nodes<text:bookmark-end text:name="__RefHeading___env-003c_initialise_participating_nodes_1"/><text:bookmark-end text:name="env-003c_initialise_participating_node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initialise each participating <text:a xlink:type="simple" xlink:href="https://wiki.didosolutions.com/dido/99_annexes/annex-b-terms-and-definitions/n/node" text:style-name="Internet_20_link" text:visited-style-name="Visited_20_Internet_20_Link">Node</text:a> to the state specified by the controlled descriptive information governing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itialising each participating <text:a xlink:type="simple" xlink:href="https://wiki.didosolutions.com/dido/99_annexes/annex-b-terms-and-definitions/n/node" text:style-name="Internet_20_link" text:visited-style-name="Visited_20_Internet_20_Link">Node</text:a> establishes its required operational state before <text:a xlink:type="simple" xlink:href="https://wiki.didosolutions.com/dido/99_annexes/annex-b-terms-and-definitions/t/test_execution" text:style-name="Internet_20_link" text:visited-style-name="Visited_20_Internet_20_Link">Test Execution</text:a>.</text:p>
      <text:p text:style-name="Text_20_body">Node initialisation applies the required software, state, parameters, dependencies, interfaces, identity, communication settings, and supporting resources identified by the controlled descriptive information.</text:p>
      <text:p text:style-name="Text_20_body">Establishing a known initial state prevents an uninitialised, partially initialised, incorrectly initialised, or residual Node state from influencing Node behaviour or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Node participating in the Test Execution.The controlled descriptive information specifies the required initial state of each participating Node.The DIDO-TE initialises each participating Node before Test Execution.Each participating Node reaches its specified initial state.Each participating Node uses the required software, parameters, dependencies, interfaces, identity, communication settings, and supporting resources.The initialised state excludes residual Node state prohibited by the controlled descriptive information.The DIDO-TE records the identity, initialisation status, and resulting state of each participating Node.The DIDO-TE maintains <text:a xlink:type="simple" xlink:href="https://wiki.didosolutions.com/dido/99_annexes/annex-b-terms-and-definitions/t/traceability" text:style-name="Internet_20_link" text:visited-style-name="Visited_20_Internet_20_Link">Traceability</text:a> among each participating Node, its specified initial state, its resulting state, and the applicable Test Execution.An absent, uninitialised, partially initialised, incorrectly initialised, residual, or untraceable Node state constitutes nonconformance with this requirement.Verification includes:</text:p>
      <text:p text:style-name="Text_20_body">Inspection of the controlled descriptive information identifying each participating NodeInspection of the specified initial state for each participating NodeObservation of Node initialisationComparison of each resulting Node state with its specified initial stateInspection of the applied software, parameters, dependencies, interfaces, identity, communication settings, and supporting resourcesInspection for prohibited residual Node stateInspection of Node identity, initialisation status, and resulting-state recordsInspection of Traceability records connecting each Node to its specified state, resulting state, and Test ExecutionA negative assessment using an absent, uninitialised, partially initialised, incorrectly initialised, residual, or untraceable Nod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Node initialisation, Node state, Configuration, residual-state control,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c-initialise-participating-nod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31:36</meta:creation-date>
    <dc:creator>Generated</dc:creator>
    <dc:date>2026-08-22T23::31:36</dc:date>
    <dc:language>en-US</dc:language>
    <meta:editing-cycles>1</meta:editing-cycles>
    <meta:editing-duration>PT0S</meta:editing-duration>
    <dc:title>dido:03-dido-te:99-annexes:annex-c-requirements:03-functional-requirements:03-01-test-environment-requirements:env-003-establish-controlled-starting-state:env-003c-initialise-participating-nodes</dc:title>
  </office:meta>
</office:document-meta>
</file>