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3-establish-controlled-starting-state:env-003b-apply-required-configuration-values"/><text:bookmark-start text:name="__RefHeading___env-003b_apply_required_configuration_values_1"/><text:bookmark-start text:name="env-003b_apply_required_configuration_values"/>ENV-003b — Apply Required Configuration Values<text:bookmark-end text:name="__RefHeading___env-003b_apply_required_configuration_values_1"/><text:bookmark-end text:name="env-003b_apply_required_configuration_values"/></text:h>
      <text:p text:style-name="Text_20_body"><text:a xlink:type="simple" xlink:href="https://wiki.didosolutions.com/dido/03-dido-te/99-annexes/annex-c-requirements/02-test-environment-requirements/env-003-establish-controlled-starting-state/start" text:style-name="Internet_20_link" text:visited-style-name="Visited_20_Internet_20_Link">Go to ENV-003 — Establish Controlled Starting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Before each <text:a xlink:type="simple" xlink:href="https://wiki.didosolutions.com/dido/99_annexes/annex-b-terms-and-definitions/t/test_execution" text:style-name="Internet_20_link" text:visited-style-name="Visited_20_Internet_20_Link">Test Execution</text:a>, the <text:a xlink:type="simple" xlink:href="https://wiki.didosolutions.com/dido/99_annexes/annex-b-terms-and-definitions/d/dido-te" text:style-name="Internet_20_link" text:visited-style-name="Visited_20_Internet_20_Link">DIDO-TE</text:a> SHALL apply each required <text:a xlink:type="simple" xlink:href="https://wiki.didosolutions.com/dido/99_annexes/annex-b-terms-and-definitions/c/configuration" text:style-name="Internet_20_link" text:visited-style-name="Visited_20_Internet_20_Link">Configuration</text:a> value to the applicable <text:a xlink:type="simple" xlink:href="https://wiki.didosolutions.com/dido/99_annexes/annex-b-terms-and-definitions/t/test_environment" text:style-name="Internet_20_link" text:visited-style-name="Visited_20_Internet_20_Link">Test Environment</text:a> element.</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2-test-environment-requirements/env-003-establish-controlled-starting-state/start" text:style-name="Internet_20_link" text:visited-style-name="Visited_20_Internet_20_Link">ENV-003 — Establish Controlled Starting Stat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Required <text:a xlink:type="simple" xlink:href="https://wiki.didosolutions.com/dido/99_annexes/annex-b-terms-and-definitions/c/configuration" text:style-name="Internet_20_link" text:visited-style-name="Visited_20_Internet_20_Link">Configuration</text:a> values establish the controlled settings governing the behaviour and interactions of the elements participating in a <text:a xlink:type="simple" xlink:href="https://wiki.didosolutions.com/dido/99_annexes/annex-b-terms-and-definitions/t/test_execution" text:style-name="Internet_20_link" text:visited-style-name="Visited_20_Internet_20_Link">Test Execution</text:a>.</text:p>
      <text:p text:style-name="Text_20_body">Applying each value to its intended <text:a xlink:type="simple" xlink:href="https://wiki.didosolutions.com/dido/99_annexes/annex-b-terms-and-definitions/t/test_environment" text:style-name="Internet_20_link" text:visited-style-name="Visited_20_Internet_20_Link">Test Environment</text:a> element ensures the starting state corresponds to the applicable <text:a xlink:type="simple" xlink:href="https://wiki.didosolutions.com/dido/99_annexes/annex-b-terms-and-definitions/t/test_definition" text:style-name="Internet_20_link" text:visited-style-name="Visited_20_Internet_20_Link">Test Definition</text:a> and controlled descriptive information.</text:p>
      <text:p text:style-name="Text_20_body">Controlling Configuration values limits unintended variation among repeated Test Executions and supports <text:a xlink:type="simple" xlink:href="https://wiki.didosolutions.com/dido/99_annexes/annex-b-terms-and-definitions/r/reproducibility" text:style-name="Internet_20_link" text:visited-style-name="Visited_20_Internet_20_Link">Reproducibility</text:a>, <text:a xlink:type="simple" xlink:href="https://wiki.didosolutions.com/dido/99_annexes/annex-b-terms-and-definitions/c/comparability" text:style-name="Internet_20_link" text:visited-style-name="Visited_20_Internet_20_Link">Comparability</text:a>, and interpretation of the resulting <text:a xlink:type="simple" xlink:href="https://wiki.didosolutions.com/dido/99_annexes/annex-b-terms-and-definitions/t/test_result" text:style-name="Internet_20_link" text:visited-style-name="Visited_20_Internet_20_Link">Test Results</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controlled descriptive information identifies each required Configuration value and its applicable Test Environment element.The DIDO-TE applies each required Configuration value before Test Execution.Each applied Configuration value corresponds to the value specified by the controlled descriptive information.The DIDO-TE excludes unspecified, obsolete, conflicting, and prohibited Configuration values.The DIDO-TE records the Configuration values applied to the Test Environment.The DIDO-TE maintains <text:a xlink:type="simple" xlink:href="https://wiki.didosolutions.com/dido/99_annexes/annex-b-terms-and-definitions/t/traceability" text:style-name="Internet_20_link" text:visited-style-name="Visited_20_Internet_20_Link">Traceability</text:a> among each required Configuration value, its applicable Test Environment element, and the applicable Test Execution.A missing, incorrect, conflicting, prohibited, obsolete, or untraceable Configuration value constitutes nonconformance with this requirement.Verification includes:</text:p>
      <text:p text:style-name="Text_20_body">Inspection of the controlled descriptive information specifying the required Configuration valuesInspection of the Configuration values applied to each applicable Test Environment elementComparison of the applied values with the specified valuesTesting for the absence of unspecified, obsolete, conflicting, and prohibited Configuration valuesInspection of the resulting Configuration recordInspection of Traceability records connecting each Configuration value to its applicable element and Test ExecutionA negative assessment using a missing, incorrect, conflicting, prohibited, obsolete, or untraceable Configuration valueConfirmation that the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Configuration specification, Configuration application, state control, and Test Execution admiss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3-establish-controlled-starting-state:env-003b-apply-required-configuration-value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0::33:37</meta:creation-date>
    <dc:creator>Generated</dc:creator>
    <dc:date>2026-08-23T00::33:37</dc:date>
    <dc:language>en-US</dc:language>
    <meta:editing-cycles>1</meta:editing-cycles>
    <meta:editing-duration>PT0S</meta:editing-duration>
    <dc:title>dido:03-dido-te:99-annexes:annex-c-requirements:03-functional-requirements:03-01-test-environment-requirements:env-003-establish-controlled-starting-state:env-003b-apply-required-configuration-values</dc:title>
  </office:meta>
</office:document-meta>
</file>