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a-apply-required-baseline"/><text:bookmark-start text:name="__RefHeading___env-003a_apply_required_baseline_1"/><text:bookmark-start text:name="env-003a_apply_required_baseline"/>ENV-003a — Apply Required Baseline<text:bookmark-end text:name="__RefHeading___env-003a_apply_required_baseline_1"/><text:bookmark-end text:name="env-003a_apply_required_baseline"/></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apply the required <text:a xlink:type="simple" xlink:href="https://wiki.didosolutions.com/dido/99_annexes/annex-b-terms-and-definitions/b/baseline" text:style-name="Internet_20_link" text:visited-style-name="Visited_20_Internet_20_Link">Baseline</text:a> to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pplying the required <text:a xlink:type="simple" xlink:href="https://wiki.didosolutions.com/dido/99_annexes/annex-b-terms-and-definitions/b/baseline" text:style-name="Internet_20_link" text:visited-style-name="Visited_20_Internet_20_Link">Baseline</text:a> establishes the controlled collection and state of the artifacts, components, dependencies, data, services, and supporting resources required for a <text:a xlink:type="simple" xlink:href="https://wiki.didosolutions.com/dido/99_annexes/annex-b-terms-and-definitions/t/test_execution" text:style-name="Internet_20_link" text:visited-style-name="Visited_20_Internet_20_Link">Test Execution</text:a>.</text:p>
      <text:p text:style-name="Text_20_body">The applied Baseline provides a defined reference against which the instantiated <text:a xlink:type="simple" xlink:href="https://wiki.didosolutions.com/dido/99_annexes/annex-b-terms-and-definitions/t/test_environment" text:style-name="Internet_20_link" text:visited-style-name="Visited_20_Internet_20_Link">Test Environment</text:a> and resulting <text:a xlink:type="simple" xlink:href="https://wiki.didosolutions.com/dido/99_annexes/annex-b-terms-and-definitions/t/test_result" text:style-name="Internet_20_link" text:visited-style-name="Visited_20_Internet_20_Link">Test Results</text:a> are assessed.</text:p>
      <text:p text:style-name="Text_20_body">Applying the same required Baseline across repeated Test Executions supports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c/comparability" text:style-name="Internet_20_link" text:visited-style-name="Visited_20_Internet_20_Link">Comparability</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ed descriptive information identifies the required Baseline for the Test Environment.The DIDO-TE applies the required Baseline before each Test Execution.The applied Baseline identifies each applicable artifact, component, dependency, data set, service, and Test Resource.Each element of the instantiated Test Environment corresponds to the required Baseline.The DIDO-TE records the identity and version of the applied Baseline.The DIDO-TE maintains <text:a xlink:type="simple" xlink:href="https://wiki.didosolutions.com/dido/99_annexes/annex-b-terms-and-definitions/t/traceability" text:style-name="Internet_20_link" text:visited-style-name="Visited_20_Internet_20_Link">Traceability</text:a> among the required Baseline, its constituent elements, the Test Environment, and the applicable Test Execution.A missing, incorrect, superseded, incomplete, or untraceable Baseline constitutes nonconformance with this requirement.Verification includes:</text:p>
      <text:p text:style-name="Text_20_body">Inspection of the controlled descriptive information identifying the required BaselineInspection of the applied Baseline and its constituent elementsComparison of the instantiated Test Environment with the required BaselineInspection of the Baseline identity and version recordsInspection of Traceability records connecting the Baseline, Test Environment, and Test ExecutionA negative assessment using a missing, incorrect, superseded, incomplete, or untraceable Baselin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Baseline identification, Baseline application, Test Environment state control,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a-apply-required-baselin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43:39</meta:creation-date>
    <dc:creator>Generated</dc:creator>
    <dc:date>2026-08-24T12::43:39</dc:date>
    <dc:language>en-US</dc:language>
    <meta:editing-cycles>1</meta:editing-cycles>
    <meta:editing-duration>PT0S</meta:editing-duration>
    <dc:title>dido:03-dido-te:99-annexes:annex-c-requirements:03-functional-requirements:03-01-test-environment-requirements:env-003-establish-controlled-starting-state:env-003a-apply-required-baseline</dc:title>
  </office:meta>
</office:document-meta>
</file>