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start"/><text:bookmark-start text:name="__RefHeading___env-002_configure_test_environment_1"/><text:bookmark-start text:name="env-002_configure_test_environment"/>ENV-002 — Configure Test Environment<text:bookmark-end text:name="__RefHeading___env-002_configure_test_environment_1"/><text:bookmark-end text:name="env-002_configure_test_environment"/></text:h>
      <text:p text:style-name="Text_20_body"><text:a xlink:type="simple" xlink:href="https://wiki.didosolutions.com/dido/03-dido-te/99-annexes/annex-c-requirements/02-test-environment-requirements/start" text:style-name="Internet_20_link" text:visited-style-name="Visited_20_Internet_20_Link">Go to C.2 Test Environ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each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controlled <text:a xlink:type="simple" xlink:href="https://wiki.didosolutions.com/dido/99_annexes/annex-b-terms-and-definitions/c/configuration" text:style-name="Internet_20_link" text:visited-style-name="Visited_20_Internet_20_Link">Configuration</text:a> establishes the actual operating state of a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p text:style-name="Text_20_body">Configuring the Test Environment according to its controlled descriptive information establishes consistency between the defined environment and its instantiated state. Recording the resulting Configuration preserves the information required to reproduce the environment, compare separate Test Executions, identify environmental differences, and interpret the resulting <text:a xlink:type="simple" xlink:href="https://wiki.didosolutions.com/dido/99_annexes/annex-b-terms-and-definitions/t/test_result" text:style-name="Internet_20_link" text:visited-style-name="Visited_20_Internet_20_Link">Test Results</text:a>.</text:p>
      <text:p text:style-name="Text_20_body">Validation before Test Execution prevents an incorrectly configured Test Environment from producing Test Results presented as originating from the specified Test Environment and <text:a xlink:type="simple" xlink:href="https://wiki.didosolutions.com/dido/99_annexes/annex-b-terms-and-definitions/b/baseline" text:style-name="Internet_20_link" text:visited-style-name="Visited_20_Internet_20_Link">Baseline</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d/deployment_target" text:style-name="Internet_20_link" text:visited-style-name="Visited_20_Internet_20_Link">Deployment Target</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contents_6"/><text:bookmark-start text:name="contents"/>Contents<text:bookmark-end text:name="__RefHeading___contents_6"/><text:bookmark-end text:name="contents"/></text:h>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DIDO-TE configures each Test Environment before Test Execution.The configured Test Environment satisfies ENV-002a through ENV-002l.The DIDO-TE maintains <text:a xlink:type="simple" xlink:href="https://wiki.didosolutions.com/dido/99_annexes/annex-b-terms-and-definitions/t/traceability" text:style-name="Internet_20_link" text:visited-style-name="Visited_20_Internet_20_Link">Traceability</text:a> among the controlled Test Environment description, resulting Configuration, applicable Baseline, and Test Execution.The DIDO-TE prevents Test Execution when the resulting Configuration fails validation.The DIDO-TE records Configuration validation failures as <text:a xlink:type="simple" xlink:href="https://wiki.didosolutions.com/dido/99_annexes/annex-b-terms-and-definitions/e/evidence" text:style-name="Internet_20_link" text:visited-style-name="Visited_20_Internet_20_Link">Evidence</text:a>.Verification includes:</text:p>
      <text:p text:style-name="Text_20_body">Inspection of the controlled Test Environment descriptionInspection of the resulting Test Environment ConfigurationInspection of the applicable Configuration and Baseline recordsInspection of Traceability recordsInspection of the verification results for ENV-002a through ENV-002lExecution of Configuration validation before Test ExecutionA negative assessment using a Configuration that differs from the controlled Test Environment descriptionConfirmation that the DIDO-TE prevents Test Execution when Configuration validation failsInspection of the Evidence recording the Configuration validation failure</text:p>
      <text:h text:style-name="Heading_20_2" text:outline-level="2"><text:bookmark-start text:name="__RefHeading___referenced_by_8"/><text:bookmark-start text:name="referenced_by"/>Referenced By<text:bookmark-end text:name="__RefHeading___referenced_by_8"/><text:bookmark-end text:name="referenced_by"/></text:h>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p text:style-name="Text_20_body">Add links to the architecture sections governing Test Environment Configuration, provisioning, validation, and Baseline control.</text:p>
      <text:h text:style-name="Heading_20_2" text:outline-level="2"><text:bookmark-start text:name="__RefHeading___delivery_phase_10"/><text:bookmark-start text:name="delivery_phase"/>Delivery Phase<text:bookmark-end text:name="__RefHeading___delivery_phase_10"/><text:bookmark-end text:name="delivery_phase"/></text:h>
      <text:p text:style-name="Text_20_body">Assign the applicable delivery phase.</text:p>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Text_20_body">Draft</text:p>
      <text:h text:style-name="Heading_20_2" text:outline-level="2"><text:bookmark-start text:name="__RefHeading___statement_reference_12"/><text:bookmark-start text:name="statement_reference"/>Statement Reference<text:bookmark-end text:name="__RefHeading___statement_reference_12"/><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star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48:19</meta:creation-date>
    <dc:creator>Generated</dc:creator>
    <dc:date>2026-08-24T05::48:19</dc:date>
    <dc:language>en-US</dc:language>
    <meta:editing-cycles>1</meta:editing-cycles>
    <meta:editing-duration>PT0S</meta:editing-duration>
    <dc:title>dido:03-dido-te:99-annexes:annex-c-requirements:03-functional-requirements:03-01-test-environment-requirements:env-002-configure-test-environment:start</dc:title>
  </office:meta>
</office:document-meta>
</file>