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2-configure-test-environment:env-002l-validate-test-environment-configuration"/><text:bookmark-start text:name="__RefHeading___env-002l_validate_test_environment_configuration_1"/><text:bookmark-start text:name="env-002l_validate_test_environment_configuration"/>ENV-002l — Validate Test Environment Configuration<text:bookmark-end text:name="__RefHeading___env-002l_validate_test_environment_configuration_1"/><text:bookmark-end text:name="env-002l_validate_test_environment_configuration"/></text:h>
      <text:p text:style-name="Text_20_body"><text:a xlink:type="simple" xlink:href="https://wiki.didosolutions.com/dido/03-dido-te/99-annexes/annex-c-requirements/02-test-environment-requirements/env-002-configure-test-environment/start" text:style-name="Internet_20_link" text:visited-style-name="Visited_20_Internet_20_Link">Go to ENV-002 — Configur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the resulting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against its controlled descriptive information befor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Validating the resulting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determines whether the instantiated and provisioned environment conforms to its controlled descriptive information.</text:p>
      <text:p text:style-name="Text_20_body">Validation compares the actual Test Objects, Nodes, Test Resources, Configuration values, communication relationships, constraints, Deployment Targets, versions, <text:a xlink:type="simple" xlink:href="https://wiki.didosolutions.com/dido/99_annexes/annex-b-terms-and-definitions/b/baseline" text:style-name="Internet_20_link" text:visited-style-name="Visited_20_Internet_20_Link">Baselines</text:a>, and supporting services with their specified states.</text:p>
      <text:p text:style-name="Text_20_body">Completing validation before <text:a xlink:type="simple" xlink:href="https://wiki.didosolutions.com/dido/99_annexes/annex-b-terms-and-definitions/t/test_execution" text:style-name="Internet_20_link" text:visited-style-name="Visited_20_Internet_20_Link">Test Execution</text:a> prevents an invalid or uncontrolled Test Environment Configuration from affecting execution or undermining interpretation of the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v/validation" text:style-name="Internet_20_link" text:visited-style-name="Visited_20_Internet_20_Link">Valida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d/deployment_target" text:style-name="Internet_20_link" text:visited-style-name="Visited_20_Internet_20_Link">Deployment Targe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validates the resulting Test Environment Configuration before Test Execution.Validation compares the resulting Configuration with the applicable controlled descriptive information.Validation assesses the completeness and correctness of the instantiated Test Objects and Nodes.Validation assesses the completeness, correctness, and availability of the provisioned Test Resources.Validation assesses the applied Configuration values.Validation assesses the established and prohibited communication relationships.Validation assesses compliance with the applicable environmental, security, and deployment Constraints.Validation assesses the applicable Deployment Targets, versions, and Baselines.Validation produces a determinate conformance result.The DIDO-TE records the validation method, observations, findings, result, and applicable Configuration as Evidence.The DIDO-TE maintains <text:a xlink:type="simple" xlink:href="https://wiki.didosolutions.com/dido/99_annexes/annex-b-terms-and-definitions/t/traceability" text:style-name="Internet_20_link" text:visited-style-name="Visited_20_Internet_20_Link">Traceability</text:a> among the controlled descriptive information, resulting Configuration, validation Evidence, and applicable Test Execution.The DIDO-TE prevents Test Execution when validation identifies an unresolved nonconformance.Missing, incomplete, unsuccessful, or untraceable validation constitutes nonconformance with this requirement.Verification includes:</text:p>
      <text:p text:style-name="Text_20_body">Inspection of the controlled descriptive information governing the Test EnvironmentInspection of the resulting Test Environment ConfigurationInspection of the validation method, observations, findings, result, and EvidenceComparison of the validated Configuration with the instantiated and provisioned Test EnvironmentInspection of Traceability records connecting the controlled information, Configuration, validation Evidence, and applicable Test ExecutionA negative assessment using a Test Environment Configuration containing a known nonconformanceConfirmation that validation identifies the nonconformanceConfirmation that the DIDO-TE prevents Test Execution while the nonconformance remains unresolved</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 validation, Configuration conformance, Evidence, exception handling,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2-configure-test-environment:env-002l-validate-test-environment-configur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46:24</meta:creation-date>
    <dc:creator>Generated</dc:creator>
    <dc:date>2026-08-24T04::46:24</dc:date>
    <dc:language>en-US</dc:language>
    <meta:editing-cycles>1</meta:editing-cycles>
    <meta:editing-duration>PT0S</meta:editing-duration>
    <dc:title>dido:03-dido-te:99-annexes:annex-c-requirements:03-functional-requirements:03-01-test-environment-requirements:env-002-configure-test-environment:env-002l-validate-test-environment-configuration</dc:title>
  </office:meta>
</office:document-meta>
</file>