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2-configure-test-environment:env-002j-apply-version-and-baseline-information"/><text:bookmark-start text:name="__RefHeading___env-002j_apply_version_and_baseline_information_1"/><text:bookmark-start text:name="env-002j_apply_version_and_baseline_information"/>ENV-002j — Apply Version and Baseline Information<text:bookmark-end text:name="__RefHeading___env-002j_apply_version_and_baseline_information_1"/><text:bookmark-end text:name="env-002j_apply_version_and_baseline_information"/></text:h>
      <text:p text:style-name="Text_20_body"><text:a xlink:type="simple" xlink:href="https://wiki.didosolutions.com/dido/03-dido-te/99-annexes/annex-c-requirements/02-test-environment-requirements/env-002-configure-test-environment/start" text:style-name="Internet_20_link" text:visited-style-name="Visited_20_Internet_20_Link">Go to ENV-002 — Configur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apply the specified version and <text:a xlink:type="simple" xlink:href="https://wiki.didosolutions.com/dido/99_annexes/annex-b-terms-and-definitions/b/baseline" text:style-name="Internet_20_link" text:visited-style-name="Visited_20_Internet_20_Link">Baseline</text:a> information to each applicable element of a <text:a xlink:type="simple" xlink:href="https://wiki.didosolutions.com/dido/99_annexes/annex-b-terms-and-definitions/t/test_environment" text:style-name="Internet_20_link" text:visited-style-name="Visited_20_Internet_20_Link">Test Environment</text:a> before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pplying the specified version and <text:a xlink:type="simple" xlink:href="https://wiki.didosolutions.com/dido/99_annexes/annex-b-terms-and-definitions/b/baseline" text:style-name="Internet_20_link" text:visited-style-name="Visited_20_Internet_20_Link">Baseline</text:a> information identifies the controlled state of each applicable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software component, dependency, data set, configuration artifact, and supporting service within a <text:a xlink:type="simple" xlink:href="https://wiki.didosolutions.com/dido/99_annexes/annex-b-terms-and-definitions/t/test_environment" text:style-name="Internet_20_link" text:visited-style-name="Visited_20_Internet_20_Link">Test Environment</text:a>.</text:p>
      <text:p text:style-name="Text_20_body">The applied information establishes correspondence between each specified element and the instance used during <text:a xlink:type="simple" xlink:href="https://wiki.didosolutions.com/dido/99_annexes/annex-b-terms-and-definitions/t/test_execution" text:style-name="Internet_20_link" text:visited-style-name="Visited_20_Internet_20_Link">Test Execution</text:a>.</text:p>
      <text:p text:style-name="Text_20_body">Recording this correspondence supports <text:a xlink:type="simple" xlink:href="https://wiki.didosolutions.com/dido/99_annexes/annex-b-terms-and-definitions/t/traceability" text:style-name="Internet_20_link" text:visited-style-name="Visited_20_Internet_20_Link">Traceability</text:a>, <text:a xlink:type="simple" xlink:href="https://wiki.didosolutions.com/dido/99_annexes/annex-b-terms-and-definitions/r/reproducibility" text:style-name="Internet_20_link" text:visited-style-name="Visited_20_Internet_20_Link">Reproducibility</text:a>, and assessment of whether a version or Baseline difference influenced a <text:a xlink:type="simple" xlink:href="https://wiki.didosolutions.com/dido/99_annexes/annex-b-terms-and-definitions/t/test_result" text:style-name="Internet_20_link" text:visited-style-name="Visited_20_Internet_20_Link">Test Result</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identifies the specified version and Baseline information for each applicable Test Environment element.The DIDO-TE applies the specified version and Baseline information to each applicable element.Each instantiated or provisioned element corresponds to its specified version and Baseline.The applied information uniquely identifies the controlled state of each applicable element.The DIDO-TE records the applied version and Baseline information as part of the resulting Test Environment Configuration.The DIDO-TE maintains Traceability among each specified element, its version and Baseline information, and its instantiated or provisioned state.A missing, incorrect, superseded, inconsistent, or untraceable version or Baseline constitutes nonconformance with this requirement.Verification includes:</text:p>
      <text:p text:style-name="Text_20_body">Inspection of the version and Baseline information specified for the Test EnvironmentInspection of the version and Baseline information applied to each applicable elementComparison of each instantiated or provisioned element with its specified version and BaselineInspection of the resulting Test Environment ConfigurationInspection of Traceability records connecting each specified element to its instantiated or provisioned stateA negative assessment using a missing, incorrect, superseded, inconsistent, or untraceable version or Baseline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version identification, Baseline control, Configuration, Test Environment instantiation, and configuration valid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2-configure-test-environment:env-002j-apply-version-and-baseline-inform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20:02</meta:creation-date>
    <dc:creator>Generated</dc:creator>
    <dc:date>2026-08-24T09::20:02</dc:date>
    <dc:language>en-US</dc:language>
    <meta:editing-cycles>1</meta:editing-cycles>
    <meta:editing-duration>PT0S</meta:editing-duration>
    <dc:title>dido:03-dido-te:99-annexes:annex-c-requirements:03-functional-requirements:03-01-test-environment-requirements:env-002-configure-test-environment:env-002j-apply-version-and-baseline-information</dc:title>
  </office:meta>
</office:document-meta>
</file>