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g-enforce-environmental-constraints"/><text:bookmark-start text:name="__RefHeading___env-002g_enforce_environmental_constraints_1"/><text:bookmark-start text:name="env-002g_enforce_environmental_constraints"/>ENV-002g — Enforce Environmental Constraints<text:bookmark-end text:name="__RefHeading___env-002g_enforce_environmental_constraints_1"/><text:bookmark-end text:name="env-002g_enforce_environmental_constraint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nforce each environmental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before and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nvironmental <text:a xlink:type="simple" xlink:href="https://wiki.didosolutions.com/dido/99_annexes/annex-b-terms-and-definitions/c/constraint" text:style-name="Internet_20_link" text:visited-style-name="Visited_20_Internet_20_Link">Constraints</text:a> define the physical, virtual, operational, temporal, and resource conditions governing a <text:a xlink:type="simple" xlink:href="https://wiki.didosolutions.com/dido/99_annexes/annex-b-terms-and-definitions/t/test_environment" text:style-name="Internet_20_link" text:visited-style-name="Visited_20_Internet_20_Link">Test Environment</text:a>.</text:p>
      <text:p text:style-name="Text_20_body">Enforcing these Constraints establishes the controlled conditions under which <text:a xlink:type="simple" xlink:href="https://wiki.didosolutions.com/dido/99_annexes/annex-b-terms-and-definitions/t/test_execution" text:style-name="Internet_20_link" text:visited-style-name="Visited_20_Internet_20_Link">Test Execution</text:a> occurs. These conditions include applicable limits on capacity, availability, location, isolation, connectivity, timing, temperature, power, processing, memory, storage, and network characteristics.</text:p>
      <text:p text:style-name="Text_20_body">Maintaining the required environmental conditions supports <text:a xlink:type="simple" xlink:href="https://wiki.didosolutions.com/dido/99_annexes/annex-b-terms-and-definitions/r/reproducibility" text:style-name="Internet_20_link" text:visited-style-name="Visited_20_Internet_20_Link">Reproducibility</text:a> and assessment of whether an environmental deviation influenced a <text:a xlink:type="simple" xlink:href="https://wiki.didosolutions.com/dido/99_annexes/annex-b-terms-and-definitions/t/test_result" text:style-name="Internet_20_link" text:visited-style-name="Visited_20_Internet_20_Link">Test Resul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eployment_target" text:style-name="Internet_20_link" text:visited-style-name="Visited_20_Internet_20_Link">Deployment Targe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every environmental Constraint applicable to the Test Environment.The DIDO-TE enforces each applicable environmental Constraint before and during Test Execution.The DIDO-TE observes the environmental conditions governed by each Constraint.The observed environmental conditions remain within their specified limits.The DIDO-TE records environmental conditions an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environmental Constraint, the governed environmental condition, and the applicable Test Execution.The DIDO-TE prevents Test Execution when a required environmental Constraint remains unsatisfied before execution.The DIDO-TE identifies a violation occurring during Test Execution and records its relationship to the affected Test Execution and Test Results.A missing, unenforced, violated, or untraceable environmental Constraint constitutes nonconformance with this requirement.Verification includes:</text:p>
      <text:p text:style-name="Text_20_body">Inspection of the environmental Constraints applicable to the Test EnvironmentInspection of the mechanisms enforcing each environmental ConstraintInspection of environmental observations and EvidenceComparison of observed environmental conditions with their specified limitsInspection of Traceability recordsA negative assessment using an unsatisfied environmental Constraint before Test ExecutionConfirmation that the DIDO-TE prevents Test Execution when the Constraint remains unsatisfiedA negative assessment introducing an environmental Constraint violation during Test ExecutionConfirmation that the DIDO-TE identifies and records the violation and its relationship to the affected Test Execution and Test Result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nvironmental Constraints, Test Environment control, observation, and exception handling.</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g-enforce-environmental-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46:53</meta:creation-date>
    <dc:creator>Generated</dc:creator>
    <dc:date>2026-08-24T12::46:53</dc:date>
    <dc:language>en-US</dc:language>
    <meta:editing-cycles>1</meta:editing-cycles>
    <meta:editing-duration>PT0S</meta:editing-duration>
    <dc:title>dido:03-dido-te:99-annexes:annex-c-requirements:03-functional-requirements:03-01-test-environment-requirements:env-002-configure-test-environment:env-002g-enforce-environmental-constraints</dc:title>
  </office:meta>
</office:document-meta>
</file>