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1-test-environment-requirements:env-002-configure-test-environment:env-002f-establish-communication-relationships"/><text:bookmark-start text:name="__RefHeading___env-002f_establish_communication_relationships_1"/><text:bookmark-start text:name="env-002f_establish_communication_relationships"/>ENV-002f — Establish Communication Relationships<text:bookmark-end text:name="__RefHeading___env-002f_establish_communication_relationships_1"/><text:bookmark-end text:name="env-002f_establish_communication_relationships"/></text:h>
      <text:p text:style-name="Text_20_body"><text:a xlink:type="simple" xlink:href="https://wiki.didosolutions.com/dido/03-dido-te/99-annexes/annex-c-requirements/02-test-environment-requirements/env-002-configure-test-environment/start" text:style-name="Internet_20_link" text:visited-style-name="Visited_20_Internet_20_Link">Go to ENV-002 — Configure Test Environment</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establish each communication relationship specified for a <text:a xlink:type="simple" xlink:href="https://wiki.didosolutions.com/dido/99_annexes/annex-b-terms-and-definitions/t/test_environment" text:style-name="Internet_20_link" text:visited-style-name="Visited_20_Internet_20_Link">Test Environment</text:a> before <text:a xlink:type="simple" xlink:href="https://wiki.didosolutions.com/dido/99_annexes/annex-b-terms-and-definitions/t/test_execution" text:style-name="Internet_20_link" text:visited-style-name="Visited_20_Internet_20_Link">Test Execution</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Establishing each specified communication relationship provides the controlled information paths required among the <text:a xlink:type="simple" xlink:href="https://wiki.didosolutions.com/dido/99_annexes/annex-b-terms-and-definitions/t/test_object" text:style-name="Internet_20_link" text:visited-style-name="Visited_20_Internet_20_Link">Test Objects</text:a>, <text:a xlink:type="simple" xlink:href="https://wiki.didosolutions.com/dido/99_annexes/annex-b-terms-and-definitions/n/node" text:style-name="Internet_20_link" text:visited-style-name="Visited_20_Internet_20_Link">Nodes</text:a>, <text:a xlink:type="simple" xlink:href="https://wiki.didosolutions.com/dido/99_annexes/annex-b-terms-and-definitions/t/test_resource" text:style-name="Internet_20_link" text:visited-style-name="Visited_20_Internet_20_Link">Test Resources</text:a>, and supporting services within a <text:a xlink:type="simple" xlink:href="https://wiki.didosolutions.com/dido/99_annexes/annex-b-terms-and-definitions/t/test_environment" text:style-name="Internet_20_link" text:visited-style-name="Visited_20_Internet_20_Link">Test Environment</text:a>.</text:p>
      <text:p text:style-name="Text_20_body">Each communication relationship determines the participating endpoints and the applicable direction, protocol, interface, data exchange, addressing, quality, and security conditions.</text:p>
      <text:p text:style-name="Text_20_body">Establishing and verifying these relationships before <text:a xlink:type="simple" xlink:href="https://wiki.didosolutions.com/dido/99_annexes/annex-b-terms-and-definitions/t/test_execution" text:style-name="Internet_20_link" text:visited-style-name="Visited_20_Internet_20_Link">Test Execution</text:a> prevents missing, incorrect, or unintended communication paths from affecting execution or the resulting <text:a xlink:type="simple" xlink:href="https://wiki.didosolutions.com/dido/99_annexes/annex-b-terms-and-definitions/t/test_result" text:style-name="Internet_20_link" text:visited-style-name="Visited_20_Internet_20_Link">Test Results</text:a>.</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object" text:style-name="Internet_20_link" text:visited-style-name="Visited_20_Internet_20_Link">Test Object</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c/constraint" text:style-name="Internet_20_link" text:visited-style-name="Visited_20_Internet_20_Link">Constraint</text:a>
      <text:a xlink:type="simple" xlink:href="https://wiki.didosolutions.com/dido/99_annexes/annex-b-terms-and-definitions/t/test_execution" text:style-name="Internet_20_link" text:visited-style-name="Visited_20_Internet_20_Link">Test Execution</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DIDO-TE establishes every communication relationship specified for the Test Environment.Each established communication relationship connects the specified participating endpoints.Each established communication relationship has the specified direction, protocol, interface, addressing, data exchange, and quality characteristics, when applicable.Each established communication relationship satisfies its applicable security and environmental Constraints.The configured Test Environment excludes communication relationships prohibited by its controlled information.The DIDO-TE records each established communication relationship as part of the resulting Test Environment Configuration.The DIDO-TE maintains <text:a xlink:type="simple" xlink:href="https://wiki.didosolutions.com/dido/99_annexes/annex-b-terms-and-definitions/t/traceability" text:style-name="Internet_20_link" text:visited-style-name="Visited_20_Internet_20_Link">Traceability</text:a> between each specified communication relationship and its configured instance.A missing, incorrect, prohibited, or untraceable communication relationship constitutes nonconformance with this requirement.Verification includes:</text:p>
      <text:p text:style-name="Text_20_body">Inspection of the communication relationships specified for the Test EnvironmentInspection of the endpoints and characteristics of each established communication relationshipTesting of communication across each required relationshipTesting for the absence of each prohibited communication relationshipComparison of the observed communication relationships with the controlled Test Environment informationInspection of the resulting Test Environment ConfigurationInspection of Traceability records connecting each specified communication relationship to its configured instanceA negative assessment using a missing, incorrect, prohibited, or untraceable communication relationshipConfirmation that the negative assessment produces a nonconformance result</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Test Environment communication, interfaces, information exchange, connectivity, and security.</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2-test-environment-requirements:env-002-configure-test-environment:env-002f-establish-communication-relationship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5::43:29</meta:creation-date>
    <dc:creator>Generated</dc:creator>
    <dc:date>2026-08-24T15::43:29</dc:date>
    <dc:language>en-US</dc:language>
    <meta:editing-cycles>1</meta:editing-cycles>
    <meta:editing-duration>PT0S</meta:editing-duration>
    <dc:title>dido:03-dido-te:99-annexes:annex-c-requirements:03-functional-requirements:03-01-test-environment-requirements:env-002-configure-test-environment:env-002f-establish-communication-relationships</dc:title>
  </office:meta>
</office:document-meta>
</file>