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2-configure-test-environment:env-002c-instantiate-included-nodes"/><text:bookmark-start text:name="__RefHeading___env-002c_instantiate_included_nodes_1"/><text:bookmark-start text:name="env-002c_instantiate_included_nodes"/>ENV-002c — Instantiate Included Nodes<text:bookmark-end text:name="__RefHeading___env-002c_instantiate_included_nodes_1"/><text:bookmark-end text:name="env-002c_instantiate_included_nodes"/></text:h>
      <text:p text:style-name="Text_20_body"><text:a xlink:type="simple" xlink:href="https://wiki.didosolutions.com/dido/03-dido-te/99-annexes/annex-c-requirements/03-functional-requirements/03-01-test-environment-requirements/env-002-configure-test-environment/start" text:style-name="Internet_20_link" text:visited-style-name="Visited_20_Internet_20_Link">Go to ENV-002 — Configure Test Environment</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instantiate each <text:a xlink:type="simple" xlink:href="https://wiki.didosolutions.com/dido/99_annexes/annex-b-terms-and-definitions/n/node" text:style-name="Internet_20_link" text:visited-style-name="Visited_20_Internet_20_Link">Node</text:a> included in a <text:a xlink:type="simple" xlink:href="https://wiki.didosolutions.com/dido/99_annexes/annex-b-terms-and-definitions/t/test_environment" text:style-name="Internet_20_link" text:visited-style-name="Visited_20_Internet_20_Link">Test Environment</text:a> before <text:a xlink:type="simple" xlink:href="https://wiki.didosolutions.com/dido/99_annexes/annex-b-terms-and-definitions/t/test_execution" text:style-name="Internet_20_link" text:visited-style-name="Visited_20_Internet_20_Link">Test Execu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Instantiating each included <text:a xlink:type="simple" xlink:href="https://wiki.didosolutions.com/dido/99_annexes/annex-b-terms-and-definitions/n/node" text:style-name="Internet_20_link" text:visited-style-name="Visited_20_Internet_20_Link">Node</text:a> establishes the operational participants required by a <text:a xlink:type="simple" xlink:href="https://wiki.didosolutions.com/dido/99_annexes/annex-b-terms-and-definitions/t/test_environment" text:style-name="Internet_20_link" text:visited-style-name="Visited_20_Internet_20_Link">Test Environment</text:a>.</text:p>
      <text:p text:style-name="Text_20_body">The instantiated Nodes perform the information-processing, communication, observation, control, or support functions required during <text:a xlink:type="simple" xlink:href="https://wiki.didosolutions.com/dido/99_annexes/annex-b-terms-and-definitions/t/test_execution" text:style-name="Internet_20_link" text:visited-style-name="Visited_20_Internet_20_Link">Test Execution</text:a>.</text:p>
      <text:p text:style-name="Text_20_body">Establishing correspondence between each defined Node and its instantiated state supports controlled execution, <text:a xlink:type="simple" xlink:href="https://wiki.didosolutions.com/dido/99_annexes/annex-b-terms-and-definitions/r/reproducibility" text:style-name="Internet_20_link" text:visited-style-name="Visited_20_Internet_20_Link">Reproducibility</text:a>, and assessment of whether a Node difference influenced a <text:a xlink:type="simple" xlink:href="https://wiki.didosolutions.com/dido/99_annexes/annex-b-terms-and-definitions/t/test_result" text:style-name="Internet_20_link" text:visited-style-name="Visited_20_Internet_20_Link">Test Result</text:a>.</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b/baseline" text:style-name="Internet_20_link" text:visited-style-name="Visited_20_Internet_20_Link">Baseline</text:a>
      <text:a xlink:type="simple" xlink:href="https://wiki.didosolutions.com/dido/99_annexes/annex-b-terms-and-definitions/d/deployment_target" text:style-name="Internet_20_link" text:visited-style-name="Visited_20_Internet_20_Link">Deployment Target</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DIDO-TE instantiates every Node included in the Test Environment.Each instantiated Node corresponds to a Node identified by the controlled Test Environment information.Each instantiated Node has the specified version, Baseline, Configuration, and Deployment Target.Each instantiated Node enters its required initial lifecycle state before Test Execution.The DIDO-TE maintains <text:a xlink:type="simple" xlink:href="https://wiki.didosolutions.com/dido/99_annexes/annex-b-terms-and-definitions/t/traceability" text:style-name="Internet_20_link" text:visited-style-name="Visited_20_Internet_20_Link">Traceability</text:a> between each defined Node and its instantiated state.A missing, incorrect, or untraceable Node instance constitutes nonconformance with this requirement.Verification includes:</text:p>
      <text:p text:style-name="Text_20_body">Inspection of the Nodes identified for the Test EnvironmentInspection of each instantiated NodeComparison of each instantiated Node with its controlled definitionInspection of the version, Baseline, Configuration, Deployment Target, and initial lifecycle state of each instantiated NodeInspection of Traceability records connecting each defined Node to its instantiated stateA negative assessment using a missing, incorrect, or untraceable Node instanceConfirmation that the negative assessment produces a nonconformance result</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Nodes, Test Environment instantiation, deployment, and Node lifecycle.</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2-configure-test-environment:env-002c-instantiate-included-node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6::34:12</meta:creation-date>
    <dc:creator>Generated</dc:creator>
    <dc:date>2026-08-24T06::34:12</dc:date>
    <dc:language>en-US</dc:language>
    <meta:editing-cycles>1</meta:editing-cycles>
    <meta:editing-duration>PT0S</meta:editing-duration>
    <dc:title>dido:03-dido-te:99-annexes:annex-c-requirements:03-functional-requirements:03-01-test-environment-requirements:env-002-configure-test-environment:env-002c-instantiate-included-nodes</dc:title>
  </office:meta>
</office:document-meta>
</file>