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b-instantiate-included-test-objects"/><text:bookmark-start text:name="__RefHeading___env-002b_instantiate_included_test_objects_1"/><text:bookmark-start text:name="env-002b_instantiate_included_test_objects"/>ENV-002b — Instantiate Included Test Objects<text:bookmark-end text:name="__RefHeading___env-002b_instantiate_included_test_objects_1"/><text:bookmark-end text:name="env-002b_instantiate_included_test_objects"/></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nstantiate each <text:a xlink:type="simple" xlink:href="https://wiki.didosolutions.com/dido/99_annexes/annex-b-terms-and-definitions/t/test_object" text:style-name="Internet_20_link" text:visited-style-name="Visited_20_Internet_20_Link">Test Object</text:a> included in a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nstantiating each included <text:a xlink:type="simple" xlink:href="https://wiki.didosolutions.com/dido/99_annexes/annex-b-terms-and-definitions/t/test_object" text:style-name="Internet_20_link" text:visited-style-name="Visited_20_Internet_20_Link">Test Object</text:a> establishes the actual object subjected to evaluation during <text:a xlink:type="simple" xlink:href="https://wiki.didosolutions.com/dido/99_annexes/annex-b-terms-and-definitions/t/test_execution" text:style-name="Internet_20_link" text:visited-style-name="Visited_20_Internet_20_Link">Test Execution</text:a>.</text:p>
      <text:p text:style-name="Text_20_body">The instantiated Test Object provides the operating instance against which the applicable <text:a xlink:type="simple" xlink:href="https://wiki.didosolutions.com/dido/99_annexes/annex-b-terms-and-definitions/t/test_definition" text:style-name="Internet_20_link" text:visited-style-name="Visited_20_Internet_20_Link">Test Definition</text:a>, inputs, procedures, and expected outcomes apply.</text:p>
      <text:p text:style-name="Text_20_body">Establishing correspondence between the defined Test Object and its instantiated state supports <text:a xlink:type="simple" xlink:href="https://wiki.didosolutions.com/dido/99_annexes/annex-b-terms-and-definitions/t/traceability" text:style-name="Internet_20_link" text:visited-style-name="Visited_20_Internet_20_Link">Traceability</text:a>, repeatable Test Execution, and interpretation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b/baseline" text:style-name="Internet_20_link" text:visited-style-name="Visited_20_Internet_20_Link">Baselin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nstantiates every Test Object included in the Test Environment.Each instantiated Test Object corresponds to a Test Object identified by the controlled Test Environment information.Each instantiated Test Object has the specified version, Baseline, and Configuration.Each instantiated Test Object enters its required initial state before Test Execution.The DIDO-TE maintains Traceability between each defined Test Object and its instantiated state.A missing, incorrect, or untraceable Test Object instance constitutes nonconformance with this requirement.Verification includes:</text:p>
      <text:p text:style-name="Text_20_body">Inspection of the Test Objects identified for the Test EnvironmentInspection of each instantiated Test ObjectComparison of each instantiated Test Object with its controlled definitionInspection of the version, Baseline, Configuration, and initial state of each instantiated Test ObjectInspection of Traceability records connecting each defined Test Object to its instantiated stateA negative assessment using a missing, incorrect, or untraceable Test Object instanc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Objects, Test Environment instantiation, and Test Object lifecycl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b-instantiate-included-test-objec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6:48</meta:creation-date>
    <dc:creator>Generated</dc:creator>
    <dc:date>2026-08-24T00::56:48</dc:date>
    <dc:language>en-US</dc:language>
    <meta:editing-cycles>1</meta:editing-cycles>
    <meta:editing-duration>PT0S</meta:editing-duration>
    <dc:title>dido:03-dido-te:99-annexes:annex-c-requirements:03-functional-requirements:03-01-test-environment-requirements:env-002-configure-test-environment:env-002b-instantiate-included-test-objects</dc:title>
  </office:meta>
</office:document-meta>
</file>