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2-configure-test-environment:env-002a-apply-controlled-descriptive-information"/><text:bookmark-start text:name="__RefHeading___env-002a_apply_controlled_descriptive_information_1"/><text:bookmark-start text:name="env-002a_apply_controlled_descriptive_information"/>ENV-002a — Apply Controlled Descriptive Information<text:bookmark-end text:name="__RefHeading___env-002a_apply_controlled_descriptive_information_1"/><text:bookmark-end text:name="env-002a_apply_controlled_descriptive_information"/></text:h>
      <text:p text:style-name="Text_20_body"><text:a xlink:type="simple" xlink:href="https://wiki.didosolutions.com/dido/03-dido-te/99-annexes/annex-c-requirements/02-test-environment-requirements/env-002-configure-test-environment/start" text:style-name="Internet_20_link" text:visited-style-name="Visited_20_Internet_20_Link">Go to ENV-002 — Configur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apply the controlled descriptive information defined for a <text:a xlink:type="simple" xlink:href="https://wiki.didosolutions.com/dido/99_annexes/annex-b-terms-and-definitions/t/test_environment" text:style-name="Internet_20_link" text:visited-style-name="Visited_20_Internet_20_Link">Test Environment</text:a> when configuring the Test Environment.</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pplying the controlled descriptive information establishes correspondence between the defined <text:a xlink:type="simple" xlink:href="https://wiki.didosolutions.com/dido/99_annexes/annex-b-terms-and-definitions/t/test_environment" text:style-name="Internet_20_link" text:visited-style-name="Visited_20_Internet_20_Link">Test Environment</text:a> and its configured state.</text:p>
      <text:p text:style-name="Text_20_body">The controlled information provides the authoritative basis for selecting, instantiating, provisioning, connecting, constraining, and configuring the elements included in the Test Environment.</text:p>
      <text:p text:style-name="Text_20_body">Applying this information supports consistent configuration, <text:a xlink:type="simple" xlink:href="https://wiki.didosolutions.com/dido/99_annexes/annex-b-terms-and-definitions/r/reproducibility" text:style-name="Internet_20_link" text:visited-style-name="Visited_20_Internet_20_Link">Reproducibility</text:a>, and assessment of whether the configured Test Environment conforms to its defini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definition" text:style-name="Internet_20_link" text:visited-style-name="Visited_20_Internet_20_Link">Test Defini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identifies the controlled descriptive information governing each Test Environment.The DIDO-TE applies the identified information when configuring the Test Environment.The resulting Configuration corresponds to the controlled descriptive information.The DIDO-TE maintains <text:a xlink:type="simple" xlink:href="https://wiki.didosolutions.com/dido/99_annexes/annex-b-terms-and-definitions/t/traceability" text:style-name="Internet_20_link" text:visited-style-name="Visited_20_Internet_20_Link">Traceability</text:a> between the controlled descriptive information and the resulting Configuration.Missing, superseded, or unapplied controlled descriptive information constitutes nonconformance with this requirement.Verification includes:</text:p>
      <text:p text:style-name="Text_20_body">Inspection of the controlled descriptive information for each Test EnvironmentInspection of the resulting Test Environment ConfigurationComparison of the resulting Configuration with the controlled descriptive informationInspection of Traceability records connecting the descriptive information to the resulting ConfigurationA negative assessment using missing, superseded, or unapplied descriptive information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 definition, Configuration, and configuration control.</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2-configure-test-environment:env-002a-apply-controlled-descriptive-inform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3::27:27</meta:creation-date>
    <dc:creator>Generated</dc:creator>
    <dc:date>2026-08-22T23::27:27</dc:date>
    <dc:language>en-US</dc:language>
    <meta:editing-cycles>1</meta:editing-cycles>
    <meta:editing-duration>PT0S</meta:editing-duration>
    <dc:title>dido:03-dido-te:99-annexes:annex-c-requirements:03-functional-requirements:03-01-test-environment-requirements:env-002-configure-test-environment:env-002a-apply-controlled-descriptive-information</dc:title>
  </office:meta>
</office:document-meta>
</file>