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k-define-version-and-baseline-information"/><text:bookmark-start text:name="__RefHeading___env-001k_define_version_and_baseline_information_1"/><text:bookmark-start text:name="env-001k_define_version_and_baseline_information"/>ENV-001k — Define Version and Baseline Information<text:bookmark-end text:name="__RefHeading___env-001k_define_version_and_baseline_information_1"/><text:bookmark-end text:name="env-001k_define_version_and_baseline_information"/></text:h>
      <text:p text:style-name="Text_20_body"><text:a xlink:type="simple" xlink:href="https://wiki.didosolutions.com/dido/03-dido-te/99-annexes/annex-c-requirements/03-functional-requirements/03-01-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the version and <text:a xlink:type="simple" xlink:href="https://wiki.didosolutions.com/dido/99_annexes/annex-b-terms-and-definitions/b/baseline" text:style-name="Internet_20_link" text:visited-style-name="Visited_20_Internet_20_Link">Baseline</text:a> information for each element included in a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efining version and <text:a xlink:type="simple" xlink:href="https://wiki.didosolutions.com/dido/99_annexes/annex-b-terms-and-definitions/b/baseline" text:style-name="Internet_20_link" text:visited-style-name="Visited_20_Internet_20_Link">Baseline</text:a> information establishes the precise state of each element included in a <text:a xlink:type="simple" xlink:href="https://wiki.didosolutions.com/dido/99_annexes/annex-b-terms-and-definitions/t/test_environment" text:style-name="Internet_20_link" text:visited-style-name="Visited_20_Internet_20_Link">Test Environment</text:a>.</text:p>
      <text:p text:style-name="Text_20_body">The recorded information supports reproducible instantiation, comparison between Test Environments, controlled change, and evaluation of whether a version or Baseline difference influenced a <text:a xlink:type="simple" xlink:href="https://wiki.didosolutions.com/dido/99_annexes/annex-b-terms-and-definitions/t/test_execution" text:style-name="Internet_20_link" text:visited-style-name="Visited_20_Internet_20_Link">Test Execution</text:a> or <text:a xlink:type="simple" xlink:href="https://wiki.didosolutions.com/dido/99_annexes/annex-b-terms-and-definitions/t/test_result" text:style-name="Internet_20_link" text:visited-style-name="Visited_20_Internet_20_Link">Test Result</text:a>.</text:p>
      <text:p text:style-name="Text_20_body">The information also preserves traceability between the Test Environment definition, its instantiated state, and the resulting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element included in a Test Environment has defined version information.Each element included in a Test Environment has an identified Baseline association.The defined version and Baseline information corresponds to the instantiated element.The Test Environment definition identifies the Baseline governing its complete composition and Configuration.Missing, undefined, or inconsistent version or Baseline information constitutes nonconformance with this requirement.Verification includes:</text:p>
      <text:p text:style-name="Text_20_body">Inspection of the controlled information for each Test EnvironmentInspection of the version information for each included elementInspection of the Baseline associations for each included elementInspection of the Baseline governing the complete Test EnvironmentComparison of the defined version and Baseline information with the instantiated Test EnvironmentA negative assessment using an element with missing or inconsistent version or Baseline information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versioning, Baselines, configuration control, and reproduci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k-define-version-and-baseline-inform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17:48</meta:creation-date>
    <dc:creator>Generated</dc:creator>
    <dc:date>2026-08-23T00::17:48</dc:date>
    <dc:language>en-US</dc:language>
    <meta:editing-cycles>1</meta:editing-cycles>
    <meta:editing-duration>PT0S</meta:editing-duration>
    <dc:title>dido:03-dido-te:99-annexes:annex-c-requirements:03-functional-requirements:03-01-test-environment-requirements:env-001-define-test-environment:env-001k-define-version-and-baseline-information</dc:title>
  </office:meta>
</office:document-meta>
</file>