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i-define-security-constraints"/><text:bookmark-start text:name="__RefHeading___env-001i_define_security_constraints_1"/><text:bookmark-start text:name="env-001i_define_security_constraints"/>ENV-001i — Define Security Constraints<text:bookmark-end text:name="__RefHeading___env-001i_define_security_constraints_1"/><text:bookmark-end text:name="env-001i_define_security_constraints"/></text:h>
      <text:p text:style-name="Text_20_body"><text:a xlink:type="simple" xlink:href="https://wiki.didosolutions.com/dido/03-dido-te/99-annexes/annex-c-requirements/02-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each security <text:a xlink:type="simple" xlink:href="https://wiki.didosolutions.com/dido/99_annexes/annex-b-terms-and-definitions/c/constraint" text:style-name="Internet_20_link" text:visited-style-name="Visited_20_Internet_20_Link">Constraint</text:a> applicable to a <text:a xlink:type="simple" xlink:href="https://wiki.didosolutions.com/dido/99_annexes/annex-b-terms-and-definitions/t/test_environment" text:style-name="Internet_20_link" text:visited-style-name="Visited_20_Internet_20_Link">Test Environment</text:a> or record that no security Constraint applies and provide the basis for the determin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Defining the applicable security <text:a xlink:type="simple" xlink:href="https://wiki.didosolutions.com/dido/99_annexes/annex-b-terms-and-definitions/c/constraint" text:style-name="Internet_20_link" text:visited-style-name="Visited_20_Internet_20_Link">Constraints</text:a> establishes the conditions governing access, identity, authentication, authorization, confidentiality, integrity, isolation, and information handling within a <text:a xlink:type="simple" xlink:href="https://wiki.didosolutions.com/dido/99_annexes/annex-b-terms-and-definitions/t/test_environment" text:style-name="Internet_20_link" text:visited-style-name="Visited_20_Internet_20_Link">Test Environment</text:a>.</text:p>
      <text:p text:style-name="Text_20_body">The defined Constraints support secure instantiation and operation of the Test Environment, validation of its security state, and assessment of whether a security condition influenced a <text:a xlink:type="simple" xlink:href="https://wiki.didosolutions.com/dido/99_annexes/annex-b-terms-and-definitions/t/test_execution" text:style-name="Internet_20_link" text:visited-style-name="Visited_20_Internet_20_Link">Test Execution</text:a> or <text:a xlink:type="simple" xlink:href="https://wiki.didosolutions.com/dido/99_annexes/annex-b-terms-and-definitions/t/test_result" text:style-name="Internet_20_link" text:visited-style-name="Visited_20_Internet_20_Link">Test Result</text:a>.</text:p>
      <text:p text:style-name="Text_20_body">An explicit determination that no security Constraint applies distinguishes an intentional condition from missing inform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resource" text:style-name="Internet_20_link" text:visited-style-name="Visited_20_Internet_20_Link">Test 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nvironment defines every applicable security Constraint.Each defined security Constraint identifies the element, relationship, information, or operation it governs.The instantiated Test Environment satisfies each applicable security Constraint.A Test Environment without an applicable security Constraint records the determination and its basis.A missing, undefined, or unsatisfied applicable security Constraint constitutes nonconformance with this requirement.Verification includes:</text:p>
      <text:p text:style-name="Text_20_body">Inspection of the controlled information for each Test EnvironmentInspection of the defined security ConstraintsInspection or testing of the security conditions present in the instantiated Test EnvironmentComparison of the observed security conditions with the defined security ConstraintsInspection of recorded determinations that no security Constraint appliesInspection of the basis recorded for each such determinationA negative assessment using a Test Environment that violates an applicable security Constraint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security and security Constraint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i-define-security-constrain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29:39</meta:creation-date>
    <dc:creator>Generated</dc:creator>
    <dc:date>2026-08-23T01::29:39</dc:date>
    <dc:language>en-US</dc:language>
    <meta:editing-cycles>1</meta:editing-cycles>
    <meta:editing-duration>PT0S</meta:editing-duration>
    <dc:title>dido:03-dido-te:99-annexes:annex-c-requirements:03-functional-requirements:03-01-test-environment-requirements:env-001-define-test-environment:env-001i-define-security-constraints</dc:title>
  </office:meta>
</office:document-meta>
</file>