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1-define-test-environment:env-001h-define-environmental-constraints"/><text:bookmark-start text:name="__RefHeading___env-001h_define_environmental_constraints_1"/><text:bookmark-start text:name="env-001h_define_environmental_constraints"/>ENV-001h — Define Environmental Constraints<text:bookmark-end text:name="__RefHeading___env-001h_define_environmental_constraints_1"/><text:bookmark-end text:name="env-001h_define_environmental_constraints"/></text:h>
      <text:p text:style-name="Text_20_body"><text:a xlink:type="simple" xlink:href="https://wiki.didosolutions.com/dido/03-dido-te/99-annexes/annex-c-requirements/02-test-environment-requirements/env-001-define-test-environment/start" text:style-name="Internet_20_link" text:visited-style-name="Visited_20_Internet_20_Link">Go to ENV-001 — Define Test Environment</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define each environmental <text:a xlink:type="simple" xlink:href="https://wiki.didosolutions.com/dido/99_annexes/annex-b-terms-and-definitions/c/constraint" text:style-name="Internet_20_link" text:visited-style-name="Visited_20_Internet_20_Link">Constraint</text:a> applicable to a <text:a xlink:type="simple" xlink:href="https://wiki.didosolutions.com/dido/99_annexes/annex-b-terms-and-definitions/t/test_environment" text:style-name="Internet_20_link" text:visited-style-name="Visited_20_Internet_20_Link">Test Environment</text:a> or record that no environmental Constraint applies and provide the basis for the determination.</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Defining the applicable environmental <text:a xlink:type="simple" xlink:href="https://wiki.didosolutions.com/dido/99_annexes/annex-b-terms-and-definitions/c/constraint" text:style-name="Internet_20_link" text:visited-style-name="Visited_20_Internet_20_Link">Constraints</text:a> establishes the physical, virtual, operational, jurisdictional, or connectivity conditions governing a <text:a xlink:type="simple" xlink:href="https://wiki.didosolutions.com/dido/99_annexes/annex-b-terms-and-definitions/t/test_environment" text:style-name="Internet_20_link" text:visited-style-name="Visited_20_Internet_20_Link">Test Environment</text:a>.</text:p>
      <text:p text:style-name="Text_20_body">The defined Constraints support validation of the instantiated Test Environment, reproduction of the conditions under which a <text:a xlink:type="simple" xlink:href="https://wiki.didosolutions.com/dido/99_annexes/annex-b-terms-and-definitions/t/test_execution" text:style-name="Internet_20_link" text:visited-style-name="Visited_20_Internet_20_Link">Test Execution</text:a> occurred, and assessment of whether an environmental difference influenced a <text:a xlink:type="simple" xlink:href="https://wiki.didosolutions.com/dido/99_annexes/annex-b-terms-and-definitions/t/test_result" text:style-name="Internet_20_link" text:visited-style-name="Visited_20_Internet_20_Link">Test Result</text:a>.</text:p>
      <text:p text:style-name="Text_20_body">An explicit determination that no environmental Constraint applies distinguishes an intentional condition from missing information.</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c/constraint" text:style-name="Internet_20_link" text:visited-style-name="Visited_20_Internet_20_Link">Constraint</text:a>
      <text:a xlink:type="simple" xlink:href="https://wiki.didosolutions.com/dido/99_annexes/annex-b-terms-and-definitions/t/test_execution" text:style-name="Internet_20_link" text:visited-style-name="Visited_20_Internet_20_Link">Test Execution</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Test Environment defines every applicable environmental Constraint.Each defined environmental Constraint identifies the condition or property it governs.The instantiated Test Environment satisfies each applicable environmental Constraint.A Test Environment without an applicable environmental Constraint records the determination and its basis.A missing, undefined, or unsatisfied applicable environmental Constraint constitutes nonconformance with this requirement.Verification includes:</text:p>
      <text:p text:style-name="Text_20_body">Inspection of the controlled information for each Test EnvironmentInspection of the defined environmental ConstraintsInspection or measurement of the conditions present in the instantiated Test EnvironmentComparison of the observed conditions with the defined environmental ConstraintsInspection of recorded determinations that no environmental Constraint appliesInspection of the basis recorded for each such determinationA negative assessment using a Test Environment that violates an applicable environmental ConstraintConfirmation that the negative assessment produces a nonconformance result</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Test Environment conditions and environmental Constraints.</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2-test-environment-requirements:env-001-define-test-environment:env-001h-define-environmental-constraint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4::25:00</meta:creation-date>
    <dc:creator>Generated</dc:creator>
    <dc:date>2026-08-24T04::25:00</dc:date>
    <dc:language>en-US</dc:language>
    <meta:editing-cycles>1</meta:editing-cycles>
    <meta:editing-duration>PT0S</meta:editing-duration>
    <dc:title>dido:03-dido-te:99-annexes:annex-c-requirements:03-functional-requirements:03-01-test-environment-requirements:env-001-define-test-environment:env-001h-define-environmental-constraints</dc:title>
  </office:meta>
</office:document-meta>
</file>