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g-define-configuration-values"/><text:bookmark-start text:name="__RefHeading___env-001g_define_configuration_values_1"/><text:bookmark-start text:name="env-001g_define_configuration_values"/>ENV-001g — Define Configuration Values<text:bookmark-end text:name="__RefHeading___env-001g_define_configuration_values_1"/><text:bookmark-end text:name="env-001g_define_configuration_value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text:a xlink:type="simple" xlink:href="https://wiki.didosolutions.com/dido/99_annexes/annex-b-terms-and-definitions/c/configuration" text:style-name="Internet_20_link" text:visited-style-name="Visited_20_Internet_20_Link">Configuration</text:a> value applicable to a <text:a xlink:type="simple" xlink:href="https://wiki.didosolutions.com/dido/99_annexes/annex-b-terms-and-definitions/t/test_environment" text:style-name="Internet_20_link" text:visited-style-name="Visited_20_Internet_20_Link">Test Environment</text:a> or record that no Configuration value applies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the applicable <text:a xlink:type="simple" xlink:href="https://wiki.didosolutions.com/dido/99_annexes/annex-b-terms-and-definitions/c/configuration" text:style-name="Internet_20_link" text:visited-style-name="Visited_20_Internet_20_Link">Configuration</text:a> values establishes the settings required to instantiate and operate a <text:a xlink:type="simple" xlink:href="https://wiki.didosolutions.com/dido/99_annexes/annex-b-terms-and-definitions/t/test_environment" text:style-name="Internet_20_link" text:visited-style-name="Visited_20_Internet_20_Link">Test Environment</text:a> in its intended state.</text:p>
      <text:p text:style-name="Text_20_body">The defined values support validation of the instantiated Test Environment, reproduction of its starting state, comparison between Test Environments, and assessment of whether a Configuration difference influenced a <text:a xlink:type="simple" xlink:href="https://wiki.didosolutions.com/dido/99_annexes/annex-b-terms-and-definitions/t/test_result" text:style-name="Internet_20_link" text:visited-style-name="Visited_20_Internet_20_Link">Test Result</text:a>.</text:p>
      <text:p text:style-name="Text_20_body">An explicit determination that no Configuration value applies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defines every applicable Configuration value.Each defined Configuration value identifies the element or property to which it applies.Each applicable Configuration value in the instantiated Test Environment corresponds to a defined value.A Test Environment without an applicable Configuration value records the determination and its basis.A missing or undefined applicable Configuration value constitutes nonconformance with this requirement.Verification includes:</text:p>
      <text:p text:style-name="Text_20_body">Inspection of the controlled information for each Test EnvironmentInspection of the defined Configuration valuesInspection of the Configuration values present in the instantiated Test EnvironmentComparison of the defined values with the values present in the instantiated Test EnvironmentInspection of recorded determinations that no Configuration value appliesInspection of the basis recorded for each such determinationA negative assessment using a missing, undefined, or unexpected Configuration valu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Configuration and configuration control.</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g-define-configuration-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21:30</meta:creation-date>
    <dc:creator>Generated</dc:creator>
    <dc:date>2026-08-23T03::21:30</dc:date>
    <dc:language>en-US</dc:language>
    <meta:editing-cycles>1</meta:editing-cycles>
    <meta:editing-duration>PT0S</meta:editing-duration>
    <dc:title>dido:03-dido-te:99-annexes:annex-c-requirements:03-functional-requirements:03-01-test-environment-requirements:env-001-define-test-environment:env-001g-define-configuration-values</dc:title>
  </office:meta>
</office:document-meta>
</file>