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f-define-communication-relationships"/><text:bookmark-start text:name="__RefHeading___env-001f_define_communication_relationships_1"/><text:bookmark-start text:name="env-001f_define_communication_relationships"/>ENV-001f — Define Communication Relationships<text:bookmark-end text:name="__RefHeading___env-001f_define_communication_relationships_1"/><text:bookmark-end text:name="env-001f_define_communication_relationship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communication relationship required among the elements included in a <text:a xlink:type="simple" xlink:href="https://wiki.didosolutions.com/dido/99_annexes/annex-b-terms-and-definitions/t/test_environment" text:style-name="Internet_20_link" text:visited-style-name="Visited_20_Internet_20_Link">Test Environment</text:a> or record that no communication relationship is required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the required communication relationships establishes how the elements included in a <text:a xlink:type="simple" xlink:href="https://wiki.didosolutions.com/dido/99_annexes/annex-b-terms-and-definitions/t/test_environment" text:style-name="Internet_20_link" text:visited-style-name="Visited_20_Internet_20_Link">Test Environment</text:a> exchange information during a <text:a xlink:type="simple" xlink:href="https://wiki.didosolutions.com/dido/99_annexes/annex-b-terms-and-definitions/t/test_execution" text:style-name="Internet_20_link" text:visited-style-name="Visited_20_Internet_20_Link">Test Execution</text:a>.</text:p>
      <text:p text:style-name="Text_20_body">The defined relationships provide the information required to configure connectivity, validate the instantiated Test Environment, reproduce its communication structure, and determine whether an unexpected communication path influenced a <text:a xlink:type="simple" xlink:href="https://wiki.didosolutions.com/dido/99_annexes/annex-b-terms-and-definitions/t/test_result" text:style-name="Internet_20_link" text:visited-style-name="Visited_20_Internet_20_Link">Test Result</text:a>.</text:p>
      <text:p text:style-name="Text_20_body">An explicit determination that no communication relationship is required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defines every required communication relationship among its included elements.Each defined communication relationship identifies the participating elements.Each communication relationship present in the instantiated Test Environment corresponds to a defined communication relationship.A Test Environment requiring no communication relationship records the determination and its basis.An undefined required communication relationship constitutes nonconformance with this requirement.Verification includes:</text:p>
      <text:p text:style-name="Text_20_body">Inspection of the controlled information for each Test EnvironmentInspection of the defined communication relationshipsInspection of the communication relationships present in the instantiated Test EnvironmentComparison of the defined relationships with the relationships present in the instantiated Test EnvironmentInspection of recorded determinations that no communication relationship is requiredInspection of the basis recorded for each such determinationA negative assessment using an undefined or unexpected communication relationship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mposition, communication, and connectiv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f-define-communication-relationship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3:12</meta:creation-date>
    <dc:creator>Generated</dc:creator>
    <dc:date>2026-08-23T01::33:12</dc:date>
    <dc:language>en-US</dc:language>
    <meta:editing-cycles>1</meta:editing-cycles>
    <meta:editing-duration>PT0S</meta:editing-duration>
    <dc:title>dido:03-dido-te:99-annexes:annex-c-requirements:03-functional-requirements:03-01-test-environment-requirements:env-001-define-test-environment:env-001f-define-communication-relationships</dc:title>
  </office:meta>
</office:document-meta>
</file>