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e-identify-required-test-resources"/><text:bookmark-start text:name="__RefHeading___env-001e_identify_required_test_resources_1"/><text:bookmark-start text:name="env-001e_identify_required_test_resources"/>ENV-001e — Identify Required Test Resources<text:bookmark-end text:name="__RefHeading___env-001e_identify_required_test_resources_1"/><text:bookmark-end text:name="env-001e_identify_required_test_resources"/></text:h>
      <text:p text:style-name="Text_20_body"><text:a xlink:type="simple" xlink:href="https://wiki.didosolutions.com/dido/03-dido-te/99-annexes/annex-c-requirements/03-functional-requirements/03-01-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each <text:a xlink:type="simple" xlink:href="https://wiki.didosolutions.com/dido/99_annexes/annex-b-terms-and-definitions/t/test_resource" text:style-name="Internet_20_link" text:visited-style-name="Visited_20_Internet_20_Link">Test Resource</text:a> required by a <text:a xlink:type="simple" xlink:href="https://wiki.didosolutions.com/dido/99_annexes/annex-b-terms-and-definitions/t/test_environment" text:style-name="Internet_20_link" text:visited-style-name="Visited_20_Internet_20_Link">Test Environment</text:a> or record that the Test Environment requires no Test Resource and provide the basis for the determin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dentifying the required <text:a xlink:type="simple" xlink:href="https://wiki.didosolutions.com/dido/99_annexes/annex-b-terms-and-definitions/t/test_resource" text:style-name="Internet_20_link" text:visited-style-name="Visited_20_Internet_20_Link">Test Resources</text:a> establishes the resources needed to instantiate and operate a <text:a xlink:type="simple" xlink:href="https://wiki.didosolutions.com/dido/99_annexes/annex-b-terms-and-definitions/t/test_environment" text:style-name="Internet_20_link" text:visited-style-name="Visited_20_Internet_20_Link">Test Environment</text:a>.</text:p>
      <text:p text:style-name="Text_20_body">The recorded resource requirements support provisioning, availability assessment, <text:a xlink:type="simple" xlink:href="https://wiki.didosolutions.com/dido/99_annexes/annex-b-terms-and-definitions/c/configuration" text:style-name="Internet_20_link" text:visited-style-name="Visited_20_Internet_20_Link">Configuration</text:a>, and confirmation that the Test Environment satisfies the resource needs of each applicable <text:a xlink:type="simple" xlink:href="https://wiki.didosolutions.com/dido/99_annexes/annex-b-terms-and-definitions/t/test_definition" text:style-name="Internet_20_link" text:visited-style-name="Visited_20_Internet_20_Link">Test Definition</text:a>.</text:p>
      <text:p text:style-name="Text_20_body">An explicit determination that no Test Resource is required distinguishes an intentional condition from missing inform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identifies every required Test Resource.Each identified Test Resource has an explicit relationship to the Test Environment.Each required Test Resource appears among the identified Test Resources.A Test Environment requiring no Test Resource records the determination and its basis.A missing Test Resource identification or determination constitutes nonconformance with this requirement.Verification includes:</text:p>
      <text:p text:style-name="Text_20_body">Inspection of the controlled information for each Test EnvironmentInspection of the identified Test ResourcesComparison of the identified Test Resources with the resources required to instantiate and operate the Test EnvironmentInspection of recorded determinations that no Test Resource is requiredInspection of the basis recorded for each such determinationA negative assessment using a Test Environment with an unidentified required Test Resource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s, Test Resources, and resource provisioning.</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e-identify-required-test-resourc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5::13:18</meta:creation-date>
    <dc:creator>Generated</dc:creator>
    <dc:date>2026-08-23T05::13:18</dc:date>
    <dc:language>en-US</dc:language>
    <meta:editing-cycles>1</meta:editing-cycles>
    <meta:editing-duration>PT0S</meta:editing-duration>
    <dc:title>dido:03-dido-te:99-annexes:annex-c-requirements:03-functional-requirements:03-01-test-environment-requirements:env-001-define-test-environment:env-001e-identify-required-test-resources</dc:title>
  </office:meta>
</office:document-meta>
</file>