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d-identify-included-nodes"/><text:bookmark-start text:name="__RefHeading___env-001d_identify_included_nodes_1"/><text:bookmark-start text:name="env-001d_identify_included_nodes"/>ENV-001d — Identify Included Nodes<text:bookmark-end text:name="__RefHeading___env-001d_identify_included_nodes_1"/><text:bookmark-end text:name="env-001d_identify_included_nodes"/></text:h>
      <text:p text:style-name="Text_20_body"><text:a xlink:type="simple" xlink:href="https://wiki.didosolutions.com/dido/03-dido-te/99-annexes/annex-c-requirements/02-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dentify each <text:a xlink:type="simple" xlink:href="https://wiki.didosolutions.com/dido/99_annexes/annex-b-terms-and-definitions/n/node" text:style-name="Internet_20_link" text:visited-style-name="Visited_20_Internet_20_Link">Node</text:a> included in a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dentifying the included <text:a xlink:type="simple" xlink:href="https://wiki.didosolutions.com/dido/99_annexes/annex-b-terms-and-definitions/n/node" text:style-name="Internet_20_link" text:visited-style-name="Visited_20_Internet_20_Link">Nodes</text:a> establishes the distributed composition of a <text:a xlink:type="simple" xlink:href="https://wiki.didosolutions.com/dido/99_annexes/annex-b-terms-and-definitions/t/test_environment" text:style-name="Internet_20_link" text:visited-style-name="Visited_20_Internet_20_Link">Test Environment</text:a>.</text:p>
      <text:p text:style-name="Text_20_body">The recorded composition supports confirmation that the Test Environment contains the Nodes required by each applicable <text:a xlink:type="simple" xlink:href="https://wiki.didosolutions.com/dido/99_annexes/annex-b-terms-and-definitions/t/test_definition" text:style-name="Internet_20_link" text:visited-style-name="Visited_20_Internet_20_Link">Test Definition</text:a>. It also provides the basis for defining communication relationships, assigning <text:a xlink:type="simple" xlink:href="https://wiki.didosolutions.com/dido/99_annexes/annex-b-terms-and-definitions/c/configuration" text:style-name="Internet_20_link" text:visited-style-name="Visited_20_Internet_20_Link">Configuration</text:a> values, applying <text:a xlink:type="simple" xlink:href="https://wiki.didosolutions.com/dido/99_annexes/annex-b-terms-and-definitions/c/constraint" text:style-name="Internet_20_link" text:visited-style-name="Visited_20_Internet_20_Link">Constraints</text:a>, and relating resulting <text:a xlink:type="simple" xlink:href="https://wiki.didosolutions.com/dido/99_annexes/annex-b-terms-and-definitions/e/evidence" text:style-name="Internet_20_link" text:visited-style-name="Visited_20_Internet_20_Link">Evidence</text:a> to the Nodes participating in a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n/node" text:style-name="Internet_20_link" text:visited-style-name="Visited_20_Internet_20_Link">Nod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nvironment identifies every included Node.Each identified Node has an explicit relationship to the Test Environment.Each Node present in the Test Environment appears among the identified Nodes.An unidentified Node present in the Test Environment constitutes nonconformance with this requirement.Verification includes:</text:p>
      <text:p text:style-name="Text_20_body">Inspection of the controlled information for each Test EnvironmentInspection of the Nodes present in the Test EnvironmentComparison of the identified Nodes with the Nodes present in the Test EnvironmentA negative assessment using a Test Environment containing an unidentified Nod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s, Nodes, and their relationship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d-identify-included-nod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7::14:17</meta:creation-date>
    <dc:creator>Generated</dc:creator>
    <dc:date>2026-08-24T17::14:17</dc:date>
    <dc:language>en-US</dc:language>
    <meta:editing-cycles>1</meta:editing-cycles>
    <meta:editing-duration>PT0S</meta:editing-duration>
    <dc:title>dido:03-dido-te:99-annexes:annex-c-requirements:03-functional-requirements:03-01-test-environment-requirements:env-001-define-test-environment:env-001d-identify-included-nodes</dc:title>
  </office:meta>
</office:document-meta>
</file>