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c-identify-included-test-objects"/><text:bookmark-start text:name="__RefHeading___env-001c_identify_included_test_objects_1"/><text:bookmark-start text:name="env-001c_identify_included_test_objects"/>ENV-001c — Identify Included Test Objects<text:bookmark-end text:name="__RefHeading___env-001c_identify_included_test_objects_1"/><text:bookmark-end text:name="env-001c_identify_included_test_objects"/></text:h>
      <text:p text:style-name="Text_20_body"><text:a xlink:type="simple" xlink:href="https://wiki.didosolutions.com/dido/03-dido-te/99-annexes/annex-c-requirements/03-functional-requirements/03-01-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each <text:a xlink:type="simple" xlink:href="https://wiki.didosolutions.com/dido/99_annexes/annex-b-terms-and-definitions/t/test_object" text:style-name="Internet_20_link" text:visited-style-name="Visited_20_Internet_20_Link">Test Object</text:a> included in a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dentifying the included <text:a xlink:type="simple" xlink:href="https://wiki.didosolutions.com/dido/99_annexes/annex-b-terms-and-definitions/t/test_object" text:style-name="Internet_20_link" text:visited-style-name="Visited_20_Internet_20_Link">Test Objects</text:a> establishes which entities undergo evaluation within a <text:a xlink:type="simple" xlink:href="https://wiki.didosolutions.com/dido/99_annexes/annex-b-terms-and-definitions/t/test_environment" text:style-name="Internet_20_link" text:visited-style-name="Visited_20_Internet_20_Link">Test Environment</text:a>.</text:p>
      <text:p text:style-name="Text_20_body">The recorded composition supports confirmation that the Test Environment contains the Test Objects required by an applicable <text:a xlink:type="simple" xlink:href="https://wiki.didosolutions.com/dido/99_annexes/annex-b-terms-and-definitions/t/test_definition" text:style-name="Internet_20_link" text:visited-style-name="Visited_20_Internet_20_Link">Test Definition</text:a>. It also supports <text:a xlink:type="simple" xlink:href="https://wiki.didosolutions.com/dido/99_annexes/annex-b-terms-and-definitions/t/traceability" text:style-name="Internet_20_link" text:visited-style-name="Visited_20_Internet_20_Link">Traceability</text:a> from each Test Object to the applicable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an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object" text:style-name="Internet_20_link" text:visited-style-name="Visited_20_Internet_20_Link">Test Objec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identifies every included Test Object.Each identified Test Object has an explicit relationship to the Test Environment.Each Test Object required by an applicable Test Definition appears among the identified Test Objects.An unidentified Test Object included in the Test Environment constitutes nonconformance with this requirement.Verification includes:</text:p>
      <text:p text:style-name="Text_20_body">Inspection of the controlled information for each Test EnvironmentInspection of the Test Objects present in the Test EnvironmentComparison of the identified Test Objects with the Test Objects present in the Test EnvironmentComparison of the identified Test Objects with those required by each applicable Test DefinitionA negative assessment using a Test Environment containing an unidentified Test Objec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s, Test Objects, and their relationship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c-identify-included-test-objec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14:34</meta:creation-date>
    <dc:creator>Generated</dc:creator>
    <dc:date>2026-08-23T00::14:34</dc:date>
    <dc:language>en-US</dc:language>
    <meta:editing-cycles>1</meta:editing-cycles>
    <meta:editing-duration>PT0S</meta:editing-duration>
    <dc:title>dido:03-dido-te:99-annexes:annex-c-requirements:03-functional-requirements:03-01-test-environment-requirements:env-001-define-test-environment:env-001c-identify-included-test-objects</dc:title>
  </office:meta>
</office:document-meta>
</file>