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1-test-environment-requirements:env-001-define-test-environment:env-001b-identify-applicable-test-definitions"/><text:bookmark-start text:name="__RefHeading___env-001b_identify_applicable_test_definitions_1"/><text:bookmark-start text:name="env-001b_identify_applicable_test_definitions"/>ENV-001b — Identify Applicable Test Definitions<text:bookmark-end text:name="__RefHeading___env-001b_identify_applicable_test_definitions_1"/><text:bookmark-end text:name="env-001b_identify_applicable_test_definitions"/></text:h>
      <text:p text:style-name="Text_20_body"><text:a xlink:type="simple" xlink:href="https://wiki.didosolutions.com/dido/03-dido-te/99-annexes/annex-c-requirements/02-test-environment-requirements/env-001-define-test-environment/start" text:style-name="Internet_20_link" text:visited-style-name="Visited_20_Internet_20_Link">Go to ENV-001 — Define Test Environment</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identify each <text:a xlink:type="simple" xlink:href="https://wiki.didosolutions.com/dido/99_annexes/annex-b-terms-and-definitions/t/test_definition" text:style-name="Internet_20_link" text:visited-style-name="Visited_20_Internet_20_Link">Test Definition</text:a> applicable to a <text:a xlink:type="simple" xlink:href="https://wiki.didosolutions.com/dido/99_annexes/annex-b-terms-and-definitions/t/test_environment" text:style-name="Internet_20_link" text:visited-style-name="Visited_20_Internet_20_Link">Test Environment</text:a> or record that no Test Definition applies and provide the basis for the determination.</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Identifying the applicable <text:a xlink:type="simple" xlink:href="https://wiki.didosolutions.com/dido/99_annexes/annex-b-terms-and-definitions/t/test_definition" text:style-name="Internet_20_link" text:visited-style-name="Visited_20_Internet_20_Link">Test Definitions</text:a> establishes which testing activities a <text:a xlink:type="simple" xlink:href="https://wiki.didosolutions.com/dido/99_annexes/annex-b-terms-and-definitions/t/test_environment" text:style-name="Internet_20_link" text:visited-style-name="Visited_20_Internet_20_Link">Test Environment</text:a> supports.</text:p>
      <text:p text:style-name="Text_20_body">The recorded relationship supports evaluation of whether the Test Environment contains the <text:a xlink:type="simple" xlink:href="https://wiki.didosolutions.com/dido/99_annexes/annex-b-terms-and-definitions/t/test_object" text:style-name="Internet_20_link" text:visited-style-name="Visited_20_Internet_20_Link">Test Objects</text:a>, <text:a xlink:type="simple" xlink:href="https://wiki.didosolutions.com/dido/99_annexes/annex-b-terms-and-definitions/n/node" text:style-name="Internet_20_link" text:visited-style-name="Visited_20_Internet_20_Link">Nodes</text:a>, <text:a xlink:type="simple" xlink:href="https://wiki.didosolutions.com/dido/99_annexes/annex-b-terms-and-definitions/t/test_resource" text:style-name="Internet_20_link" text:visited-style-name="Visited_20_Internet_20_Link">Test Resources</text:a>, and <text:a xlink:type="simple" xlink:href="https://wiki.didosolutions.com/dido/99_annexes/annex-b-terms-and-definitions/c/configuration" text:style-name="Internet_20_link" text:visited-style-name="Visited_20_Internet_20_Link">Configuration</text:a> required by each applicable Test Definition.</text:p>
      <text:p text:style-name="Text_20_body">An explicit determination that no Test Definition applies distinguishes an intentional condition from missing information.</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definition" text:style-name="Internet_20_link" text:visited-style-name="Visited_20_Internet_20_Link">Test Definition</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Each Test Environment identifies every applicable Test Definition.Each identified Test Definition has an explicit relationship to the Test Environment.A Test Environment without an applicable Test Definition records that determination and its basis.A missing applicability determination constitutes nonconformance with this requirement.Verification includes:</text:p>
      <text:p text:style-name="Text_20_body">Inspection of the controlled information for each Test EnvironmentInspection of the identified Test DefinitionsInspection of recorded determinations that no Test Definition appliesInspection of the basis recorded for each such determinationA negative assessment using a Test Environment without an identified Test Definition or a recorded determinationConfirmation that the negative assessment produces a nonconformance result</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Test Environments and their relationships to Test Definitions.</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2-test-environment-requirements:env-001-define-test-environment:env-001b-identify-applicable-test-definition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23::30:36</meta:creation-date>
    <dc:creator>Generated</dc:creator>
    <dc:date>2026-08-22T23::30:36</dc:date>
    <dc:language>en-US</dc:language>
    <meta:editing-cycles>1</meta:editing-cycles>
    <meta:editing-duration>PT0S</meta:editing-duration>
    <dc:title>dido:03-dido-te:99-annexes:annex-c-requirements:03-functional-requirements:03-01-test-environment-requirements:env-001-define-test-environment:env-001b-identify-applicable-test-definitions</dc:title>
  </office:meta>
</office:document-meta>
</file>