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2-operational-requirements:start"/><text:bookmark-start text:name="__RefHeading___c.2_operational_requirements_1"/><text:bookmark-start text:name="c.2_operational_requirements"/>C.2 Operational Requirements<text:bookmark-end text:name="__RefHeading___c.2_operational_requirements_1"/><text:bookmark-end text:name="c.2_operational_requirements"/></text:h>
      <text:p text:style-name="Text_20_body"><text:a xlink:type="simple" xlink:href="https://wiki.didosolutions.com/dido/03-dido-te/99-annexes/annex-c-requirements/start" text:style-name="Internet_20_link" text:visited-style-name="Visited_20_Internet_20_Link">Go to Annex C: Requirements</text:a></text:p>
      <text:p text:style-name="Text_20_body">This section identifies the requirements governing the operation of the capabilities, services, and realizations that satisfy the requirements of this specification.</text:p>
      <text:p text:style-name="Text_20_body">Operational Requirements address the conditions under which distributed verification and testing operate across organizational, administrative, technical, jurisdictional, and governance boundaries.</text:p>
      <text:p text:style-name="Text_20_body">These requirements govern operational behavior and constraints without prescribing a particular product, implementation, or realization technology.</text:p>
      <text:p text:style-name="Text_20_body">The requirements in this section derive from the source documents identified in Annex B. Some requirements derive directly from those sources. Others normalize or decompose source concepts into individually verifiable architectural obligations.</text:p>
      <text:p text:style-name="Text_20_body">Operational Requirements are distinct from Functional Requirements. Functional Requirements define capabilities and behavior provided by the architecture. Operational Requirements define conditions, constraints, responsibilities, and operating characteristics applicable when those capabilities are used.</text:p>
      <text:h text:style-name="Heading_20_2" text:outline-level="2"><text:bookmark-start text:name="__RefHeading___contents_2"/><text:bookmark-start text:name="contents"/>Contents<text:bookmark-end text:name="__RefHeading___contents_2"/><text:bookmark-end text:name="contents"/></text:h>
      <text:p text:style-name="Horizontal_20_Line"/>
      <text:h text:style-name="Heading_20_2" text:outline-level="2"><text:bookmark-start text:name="__RefHeading___notes_for_editors_3"/><text:bookmark-start text:name="notes_for_editors"/>Notes for Editors<text:bookmark-end text:name="__RefHeading___notes_for_editors_3"/><text:bookmark-end text:name="notes_for_editors"/></text:h>
      <text:p text:style-name="Text_20_body">Operational Requirements use the <text:span text:style-name="Source_20_Text">OPR</text:span> requirement prefix.</text:p>
      <text:p text:style-name="Text_20_body">Do not place Test Environment, Node, Test Definition, Test Execution, or other capability-specific Functional Requirements in this section.</text:p>
      <text:p text:style-name="Text_20_body">Do not use Operational Requirements to prescribe Crucible, DevSecOps, or another specific realization unless the requirement explicitly governs interoperability with that realiz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23:58</meta:creation-date>
    <dc:creator>Generated</dc:creator>
    <dc:date>2026-08-24T14::23:58</dc:date>
    <dc:language>en-US</dc:language>
    <meta:editing-cycles>1</meta:editing-cycles>
    <meta:editing-duration>PT0S</meta:editing-duration>
    <dc:title>dido:03-dido-te:99-annexes:annex-c-requirements:02-operational-requirements:start</dc:title>
  </office:meta>
</office:document-meta>
</file>