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3-dido-te:99-annexes:annex-c-requirements:01-mission-objectives:start"/><text:bookmark-start text:name="__RefHeading___c.1_mission_objectives_1"/><text:bookmark-start text:name="c.1_mission_objectives"/>C.1 Mission Objectives<text:bookmark-end text:name="__RefHeading___c.1_mission_objectives_1"/><text:bookmark-end text:name="c.1_mission_objectives"/></text:h>
      <text:p text:style-name="Text_20_body"><text:a xlink:type="simple" xlink:href="https://wiki.didosolutions.com/dido/03-dido-te/99-annexes/annex-c-requirements/start" text:style-name="Internet_20_link" text:visited-style-name="Visited_20_Internet_20_Link">Go to DIDO-TE Requirements</text:a></text:p>
      <text:p text:style-name="Text_20_body">The <text:a xlink:type="simple" xlink:href="https://wiki.didosolutions.com/dido/99_annexes/annex-b-terms-and-definitions/m/mission_objective" text:style-name="Internet_20_link" text:visited-style-name="Visited_20_Internet_20_Link">Mission Objectives</text:a> identify the high-level outcomes that guide the DIDO-TE requirements, Concept of Operations, architecture, implementation, operation, and <text:a xlink:type="simple" xlink:href="https://wiki.didosolutions.com/dido/99_annexes/annex-b-terms-and-definitions/o/operational_lifecycle" text:style-name="Internet_20_link" text:visited-style-name="Visited_20_Internet_20_Link">Operational Lifecycle</text:a>.</text:p>
      <text:p text:style-name="Text_20_body">The DIDO-TE Mission Objectives address governed and reproducible test environments, automated test execution, baseline generation, comparison, validation, Evidence generation, secure operation, reuse, and integration with external systems.</text:p>
      <text:p text:style-name="Text_20_body">Mission Objectives describe the outcomes DIDO-TE seeks to achieve. Functional, security, logging and auditing, reliability, performance, maintainability, data management, and interoperability requirements define the independently verifiable obligations that support those outcomes.</text:p>
      <text:h text:style-name="Heading_20_2" text:outline-level="2"><text:bookmark-start text:name="__RefHeading___contents_2"/><text:bookmark-start text:name="contents"/>Contents<text:bookmark-end text:name="__RefHeading___contents_2"/><text:bookmark-end text:name="contents"/></text:h>
      <text:p text:style-name="Horizontal_20_Line"/>
      <text:h text:style-name="Heading_20_2" text:outline-level="2"><text:bookmark-start text:name="__RefHeading___notes_for_editors_3"/><text:bookmark-start text:name="notes_for_editors"/>Notes for Editors<text:bookmark-end text:name="__RefHeading___notes_for_editors_3"/><text:bookmark-end text:name="notes_for_editors"/></text:h>
      <text:p text:style-name="Text_20_body">This page is a non-leaf requirements category page and does not contain normative requirement Statements.</text:p>
      <text:p text:style-name="Text_20_body">Assign each Mission Objective a stable identifier using the form <text:span text:style-name="Source_20_Text">MO-nnn</text:span>.</text:p>
      <text:p text:style-name="Text_20_body">Retain an assigned Mission Objective identifier throughout the requirement lifecycle.</text:p>
      <text:p text:style-name="Text_20_body">Do not reuse an identifier assigned to a retired, withdrawn, deprecated, or superseded Mission Objective.</text:p>
      <text:p text:style-name="Text_20_body">Preserve the wording and identifier of each Original Requirement in its source information.</text:p>
      <text:p text:style-name="Text_20_body">A canonical DIDO-TE Mission Objective may correct terminology, normative language, ambiguity, atomicity, or other CWE and SDA deficiencies without changing the approved intent of the Original Requirement.</text:p>
      <text:p text:style-name="Text_20_body">When an Original Requirement contains multiple independently interpretable or independently verifiable obligations:</text:p>
      <text:p text:style-name="Text_20_body">Preserve the Original Requirement on a non-leaf parent pageAssign the parent requirement an identifier such as <text:span text:style-name="Source_20_Text">MO-002</text:span>Assign each derived leaf requirement a lowercase suffix such as <text:span text:style-name="Source_20_Text">MO-002a</text:span> and <text:span text:style-name="Source_20_Text">MO-002b</text:span>Include a <text:span text:style-name="Strong_20_Emphasis">Derived From</text:span> section on each derived requirement pageIdentify every requirement derived from the same parent requirementPreserve traceability to the Original RequirementA requirement that does not result from decomposition uses a <text:span text:style-name="Strong_20_Emphasis">Source</text:span> section rather than a <text:span text:style-name="Strong_20_Emphasis">Derived From</text:span> section.</text:p>
      <text:p text:style-name="Text_20_body">Apply SDA pattern detection before performing CWE evaluation.</text:p>
      <text:p text:style-name="Text_20_body">Each Mission Objective should:</text:p>
      <text:p text:style-name="Text_20_body">Identify an explicit responsible actorExpress one independently interpretable outcomeUse defined terminology consistentlyUse explicit normative languageAvoid vague, weak, open-ended, and logically ambiguous expressionsAvoid unnecessary implementation-specific mechanismsSupport objective verificationPreserve traceability to its source materialPreserve traceability to supporting operational, functional, quality, and conformance requirementsIncoming traceability should use the Wiki Backlinks function rather than a manually maintained list.</text:p>
      <text:p text:style-name="Text_20_body">To reference a requirement Statement from another Wiki page, insert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{{section&gt;&lt;namespace&gt;#Statement&amp;noheader&amp;nofooter&amp;noeditbtn}}</text:p>
          </table:table-cell>
        </table:table-row>
      </table:table>
      <text:p text:style-name="Text_20_body">Replace <text:span text:style-name="Source_20_Text">&lt;namespace&gt;</text:span> with the namespace of the requirement page to reference.</text:p>
      <text:p text:style-name="Text_20_body">The section name following <text:span text:style-name="Source_20_Text">#</text:span> SHALL match the section heading verbatim on the requirement page.</text:p>
      <text:p text:style-name="Text_20_body">Leaf requirement pages omit a trailing <text:span text:style-name="Source_20_Text">:start</text:span> from their namespaces.</text:p>
      <text:p text:style-name="Text_20_body">Non-leaf requirement pages retain a trailing <text:span text:style-name="Source_20_Text">:start</text:span> in their namespaces.</text:p>
      <text:p text:style-name="Text_20_body">Do not rename a requirement page after an external citation unless a redirect or move plan is in plac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8::39:00</meta:creation-date>
    <dc:creator>Generated</dc:creator>
    <dc:date>2026-08-24T08::39:00</dc:date>
    <dc:language>en-US</dc:language>
    <meta:editing-cycles>1</meta:editing-cycles>
    <meta:editing-duration>PT0S</meta:editing-duration>
    <dc:title>dido:03-dido-te:99-annexes:annex-c-requirements:01-mission-objectives:start</dc:title>
  </office:meta>
</office:document-meta>
</file>