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9:start"/><text:bookmark-start text:name="__RefHeading___mo-009_reusable_test_resources_1"/><text:bookmark-start text:name="mo-009_reusable_test_resources"/>MO-009 — Reusable Test Resources<text:bookmark-end text:name="__RefHeading___mo-009_reusable_test_resources_1"/><text:bookmark-end text:name="mo-009_reusable_test_resources"/></text:h>
      <text:p text:style-name="Text_20_body"><text:a xlink:type="simple" xlink:href="https://wiki.didosolutions.com/dido/03-dido-t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ext:a xlink:type="simple" xlink:href="https://wiki.didosolutions.com/dido/99_annexes/annex-b-terms-and-definitions/d/dido-te" text:style-name="Internet_20_link" text:visited-style-name="Visited_20_Internet_20_Link">DIDO-TE</text:a> SHALL provide reusable <text:a xlink:type="simple" xlink:href="https://wiki.didosolutions.com/dido/99_annexes/annex-b-terms-and-definitions/t/test_resource" text:style-name="Internet_20_link" text:visited-style-name="Visited_20_Internet_20_Link">Test Resources</text:a>.</text:span></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MO-009 was generated as part of the DIDO-TE mission-objective requirements set. The identifier, title, and Original Requirement express the architectural intent that resources developed or acquired for testing support controlled reuse across applicable tests and <text:a xlink:type="simple" xlink:href="https://wiki.didosolutions.com/dido/99_annexes/annex-b-terms-and-definitions/t/test_execution" text:style-name="Internet_20_link" text:visited-style-name="Visited_20_Internet_20_Link">Test Executions</text:a>.</text:p>
      <text:p text:style-name="Text_20_body">The Original Requirement identifies DIDO-TE as the responsible actor and uses the normative modal verb <text:span text:style-name="Strong_20_Emphasis">SHALL</text:span>. However, the statement does not define a complete or objectively verifiable obligation.</text:p>
      <text:p text:style-name="Text_20_body">The following findings apply:</text:p>
      <text:p text:style-name="Text_20_body"><text:span text:style-name="Strong_20_Emphasis">Provide</text:span> does not identify the required DIDO-TE behaviour. It may mean create, acquire, store, catalogue, publish, distribute, or make available.<text:span text:style-name="Strong_20_Emphasis">Reusable</text:span> describes a desired quality without specifying the conditions under which a Test Resource qualifies as reusable.The statement does not identify the classes of Test Resources within its scope.The statement does not identify the contexts across which reuse occurs.The statement does not distinguish repeated use without modification from controlled adaptation.The statement does not require DIDO-TE to identify the purpose, version, dependencies, compatibility constraints, or applicable conditions of a Test Resource.The statement does not require DIDO-TE to preserve or control reusable Test Resources.The statement does not establish how a user determines whether a Test Resource applies to a particular <text:a xlink:type="simple" xlink:href="https://wiki.didosolutions.com/dido/99_annexes/annex-b-terms-and-definitions/t/test_definition" text:style-name="Internet_20_link" text:visited-style-name="Visited_20_Internet_20_Link">Test Definition</text:a>, Test Execution, <text:a xlink:type="simple" xlink:href="https://wiki.didosolutions.com/dido/99_annexes/annex-b-terms-and-definitions/c/candidate_solution" text:style-name="Internet_20_link" text:visited-style-name="Visited_20_Internet_20_Link">Candidate Solution</text:a>, or <text:a xlink:type="simple" xlink:href="https://wiki.didosolutions.com/dido/99_annexes/annex-b-terms-and-definitions/t/test_environment" text:style-name="Internet_20_link" text:visited-style-name="Visited_20_Internet_20_Link">Test Environment</text:a>.The statement does not require DIDO-TE to record the use of a Test Resource.The statement does not establish the <text:a xlink:type="simple" xlink:href="https://wiki.didosolutions.com/dido/99_annexes/annex-b-terms-and-definitions/e/evidence" text:style-name="Internet_20_link" text:visited-style-name="Visited_20_Internet_20_Link">Evidence</text:a> required to demonstrate successful reuse.An assessor cannot determine from the Original Requirement whether an implementation conforms.Although the Original Requirement contains one grammatical obligation, the concept of reusable Test Resources contains several independently verifiable obligations.</text:p>
      <text:p text:style-name="Text_20_body">A Test Resource cannot support controlled reuse unless DIDO-TE:</text:p>
      <text:p text:style-name="Text_20_body">Identifies and describes the Test ResourcePreserves and controls the Test ResourceIdentifies the conditions governing its applicability and compatibilityRecords its use during applicable Test ExecutionsAn implementation could satisfy any one of these obligations while failing the others. For example, DIDO-TE could catalogue a Test Resource without controlling its versions, or preserve the resource without identifying the Test Environments in which it applies.</text:p>
      <text:p text:style-name="Text_20_body">MO-009 therefore requires decomposition into separate requirements governing Test Resource description, control, applicability, and use <text:a xlink:type="simple" xlink:href="https://wiki.didosolutions.com/dido/99_annexes/annex-b-terms-and-definitions/t/traceability" text:style-name="Internet_20_link" text:visited-style-name="Visited_20_Internet_20_Link">Traceability</text:a>.</text:p>
      <text:p text:style-name="Text_20_body">The decomposition preserves <text:span text:style-name="Source_20_Text">MO-009</text:span> as the stable parent requirement identifier. Each proposed replacement requirement receives a lettered identifier and a separate leaf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a xlink:type="simple" xlink:href="https://wiki.didosolutions.com/dido/03-dido-te/99-annexes/annex-c-requirements/01-mission-objectives/mo-009/mo-009a" text:style-name="Internet_20_link" text:visited-style-name="Visited_20_Internet_20_Link">MO-009a — Test Resource Description</text:a>
      <text:a xlink:type="simple" xlink:href="https://wiki.didosolutions.com/dido/03-dido-te/99-annexes/annex-c-requirements/01-mission-objectives/mo-009/mo-009b" text:style-name="Internet_20_link" text:visited-style-name="Visited_20_Internet_20_Link">MO-009b — Test Resource Control</text:a>
      <text:a xlink:type="simple" xlink:href="https://wiki.didosolutions.com/dido/03-dido-te/99-annexes/annex-c-requirements/01-mission-objectives/mo-009/mo-009c" text:style-name="Internet_20_link" text:visited-style-name="Visited_20_Internet_20_Link">MO-009c — Test Resource Applicability</text:a>
      <text:a xlink:type="simple" xlink:href="https://wiki.didosolutions.com/dido/03-dido-te/99-annexes/annex-c-requirements/01-mission-objectives/mo-009/mo-009d" text:style-name="Internet_20_link" text:visited-style-name="Visited_20_Internet_20_Link">MO-009d — Test Resource Use Traceability</text:a>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MO-009 was generated as part of the DIDO-TE mission-objective requirements set. It does not reproduce an independently approved source statement.</text:p>
      <text:p text:style-name="Text_20_body">This page retains the Original Requirement label to preserve the wording assessed during decomposition. The label identifies the original generated wording within this requirements corpus, not wording quoted from an external source.</text:p>
      <text:p text:style-name="Text_20_body">This page retains the stable parent requirement identifier <text:span text:style-name="Source_20_Text">MO-009</text:span>.</text:p>
      <text:p text:style-name="Text_20_body">This page is a non-leaf requirement page and retains a trailing <text:span text:style-name="Source_20_Text">:start</text:span> in its namespace.</text:p>
      <text:p text:style-name="Text_20_body">The proposed child requirements are:</text:p>
      <text:p text:style-name="Text_20_body"><text:span text:style-name="Source_20_Text">MO-009a — Test Resource Description</text:span><text:span text:style-name="Source_20_Text">MO-009b — Test Resource Control</text:span><text:span text:style-name="Source_20_Text">MO-009c — Test Resource Applicability</text:span><text:span text:style-name="Source_20_Text">MO-009d — Test Resource Use Traceability</text:span>The explicit links in Proposed Statements provide temporary links for creating the child pages. After all child pages exist and appear in the dynamic index, remove the explicit list to prevent duplicate entries.</text:p>
      <text:p text:style-name="Text_20_body">The Original Requirement should not be marked as superseded until the requirement owner:</text:p>
      <text:p text:style-name="Text_20_body">Approves all four child requirementsConfirms that the child requirements collectively preserve the complete intent of MO-009Confirms the Test Resource classes and reuse contexts within scopeConfirms that no additional child requirement is requiredAfter supersession, this page should remain as the parent Traceability record and continue to preserve the Original Requirement, its assessment, and the supersession decision.</text:p>
      <text:p text:style-name="Text_20_body">The non-leaf page namespace is:</text:p>
      <text:p text:style-name="Preformatted_20_Text">dido:03-dido-te:99-annexes:annex-c-requirements:01-mission-objectives:mo-009:start</text:p>
      <text:p text:style-name="Text_20_body">The child requirement namespaces omit <text:span text:style-name="Source_20_Text">:start</text:spa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0:53</meta:creation-date>
    <dc:creator>Generated</dc:creator>
    <dc:date>2026-08-24T14::40:53</dc:date>
    <dc:language>en-US</dc:language>
    <meta:editing-cycles>1</meta:editing-cycles>
    <meta:editing-duration>PT0S</meta:editing-duration>
    <dc:title>dido:03-dido-te:99-annexes:annex-c-requirements:01-mission-objectives:mo-009:start</dc:title>
  </office:meta>
</office:document-meta>
</file>