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9:mo-009c"/><text:bookmark-start text:name="__RefHeading___mo-009c_test_resource_applicability_1"/><text:bookmark-start text:name="mo-009c_test_resource_applicability"/>MO-009c — Test Resource Applicability<text:bookmark-end text:name="__RefHeading___mo-009c_test_resource_applicability_1"/><text:bookmark-end text:name="mo-009c_test_resource_applicability"/></text:h>
      <text:p text:style-name="Text_20_body"><text:a xlink:type="simple" xlink:href="https://wiki.didosolutions.com/dido/03-dido-te/99-annexes/annex-c-requirements/01-mission-objectives/mo-009/start" text:style-name="Internet_20_link" text:visited-style-name="Visited_20_Internet_20_Link">Go to MO-009 — Reusable Test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determine and record the applicability of each designated reusable <text:a xlink:type="simple" xlink:href="https://wiki.didosolutions.com/dido/99_annexes/annex-b-terms-and-definitions/t/test_resource" text:style-name="Internet_20_link" text:visited-style-name="Visited_20_Internet_20_Link">Test Resource</text:a> to the intended testing context before authorizing its use.</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9c derives from <text:a xlink:type="simple" xlink:href="https://wiki.didosolutions.com/dido/03-dido-te/99-annexes/annex-c-requirements/01-mission-objectives/mo-009/start" text:style-name="Internet_20_link" text:visited-style-name="Visited_20_Internet_20_Link">MO-009 — Reusable Test Resources</text:a>.</text:p>
      <text:p text:style-name="Text_20_body">MO-009c specifies the Test Resource applicability portion of MO-009.</text:p>
      <text:h text:style-name="Heading_20_2" text:outline-level="2"><text:bookmark-start text:name="__RefHeading___rationale_4"/><text:bookmark-start text:name="rationale"/>Rationale<text:bookmark-end text:name="__RefHeading___rationale_4"/><text:bookmark-end text:name="rationale"/></text:h>
      <text:p text:style-name="Text_20_body">A reusable Test Resource does not necessarily apply to every test, <text:a xlink:type="simple" xlink:href="https://wiki.didosolutions.com/dido/99_annexes/annex-b-terms-and-definitions/c/candidate_solution" text:style-name="Internet_20_link" text:visited-style-name="Visited_20_Internet_20_Link">Candidate Solution</text:a>, <text:a xlink:type="simple" xlink:href="https://wiki.didosolutions.com/dido/99_annexes/annex-b-terms-and-definitions/t/test_environment" text:style-name="Internet_20_link" text:visited-style-name="Visited_20_Internet_20_Link">Test Environment</text:a>, or execution condition.</text:p>
      <text:p text:style-name="Text_20_body">Differences in purpose, version, interface, format, configuration, platform, dependency, security classification, authorization, and environmental conditions affect whether a Test Resource supports an intended use.</text:p>
      <text:p text:style-name="Text_20_body">Determining applicability before use prevents DIDO-TE from applying an incompatible, obsolete, unauthorized, or otherwise unsuitable Test Resource. Recording the determination preserves the basis for selecting the resource and supports repeatability,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t/traceability" text:style-name="Internet_20_link" text:visited-style-name="Visited_20_Internet_20_Link">Traceability</text:a>.</text:p>
      <text:p text:style-name="Text_20_body">MO-009c governs the applicability determination. The companion requirements separately address Test Resource descriptions, control, and use Trace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9c applies to:</text:p>
      <text:a xlink:type="simple" xlink:href="https://wiki.didosolutions.com/dido/99_annexes/annex-b-terms-and-definitions/d/dido-te" text:style-name="Internet_20_link" text:visited-style-name="Visited_20_Internet_20_Link">DIDO-TE</text:a>
      <text:p text:style-name="Text_20_body">Designated reusable <text:a xlink:type="simple" xlink:href="https://wiki.didosolutions.com/dido/99_annexes/annex-b-terms-and-definitions/t/test_resource" text:style-name="Internet_20_link" text:visited-style-name="Visited_20_Internet_20_Link">Test Resources</text:a>Intended Test Resource usesApplicable <text:a xlink:type="simple" xlink:href="https://wiki.didosolutions.com/dido/99_annexes/annex-b-terms-and-definitions/t/test_definition" text:style-name="Internet_20_link" text:visited-style-name="Visited_20_Internet_20_Link">Test Definitions</text:a>Applicable <text:a xlink:type="simple" xlink:href="https://wiki.didosolutions.com/dido/99_annexes/annex-b-terms-and-definitions/c/candidate_solution" text:style-name="Internet_20_link" text:visited-style-name="Visited_20_Internet_20_Link">Candidate Solutions</text:a>Applicable <text:a xlink:type="simple" xlink:href="https://wiki.didosolutions.com/dido/99_annexes/annex-b-terms-and-definitions/t/test_environment" text:style-name="Internet_20_link" text:visited-style-name="Visited_20_Internet_20_Link">Test Environments</text:a>Applicable versions, configurations, interfaces, formats, platforms, and <text:a xlink:type="simple" xlink:href="https://wiki.didosolutions.com/dido/99_annexes/annex-b-terms-and-definitions/d/dependency" text:style-name="Internet_20_link" text:visited-style-name="Visited_20_Internet_20_Link">Dependencies</text:a>Applicable constraints and conditions of useTest Resource applicability determin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DIDO-TE determines the applicability of each designated reusable Test Resource before authorizing its useThe applicability determination identifies the intended useThe applicability determination identifies the applicable Test Resource and versionThe applicability determination identifies the testing context to which the Test Resource appliesThe applicability determination evaluates the relevant versions, configurations, interfaces, formats, platforms, and DependenciesThe applicability determination evaluates applicable constraints and conditions of useThe applicability determination records whether the Test Resource is applicable, inapplicable, or conditionally applicableA conditionally applicable determination identifies the conditions governing useAn inapplicable determination prevents authorization of the Test Resource for the evaluated useDIDO-TE records the basis for each applicability determinationDIDO-TE reassesses applicability when a relevant Test Resource or testing-context characteristic changes</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9:mo-009c#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16:42</meta:creation-date>
    <dc:creator>Generated</dc:creator>
    <dc:date>2026-08-24T02::16:42</dc:date>
    <dc:language>en-US</dc:language>
    <meta:editing-cycles>1</meta:editing-cycles>
    <meta:editing-duration>PT0S</meta:editing-duration>
    <dc:title>dido:03-dido-te:99-annexes:annex-c-requirements:01-mission-objectives:mo-009:mo-009c</dc:title>
  </office:meta>
</office:document-meta>
</file>