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9:mo-009b"/><text:bookmark-start text:name="__RefHeading___mo-009b_test_resource_control_1"/><text:bookmark-start text:name="mo-009b_test_resource_control"/>MO-009b — Test Resource Control<text:bookmark-end text:name="__RefHeading___mo-009b_test_resource_control_1"/><text:bookmark-end text:name="mo-009b_test_resource_control"/></text:h>
      <text:p text:style-name="Text_20_body"><text:a xlink:type="simple" xlink:href="https://wiki.didosolutions.com/dido/03-dido-te/99-annexes/annex-c-requirements/01-mission-objectives/mo-009/start" text:style-name="Internet_20_link" text:visited-style-name="Visited_20_Internet_20_Link">Go to MO-009 — Reusable Test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control each designated reusable <text:a xlink:type="simple" xlink:href="https://wiki.didosolutions.com/dido/99_annexes/annex-b-terms-and-definitions/t/test_resource" text:style-name="Internet_20_link" text:visited-style-name="Visited_20_Internet_20_Link">Test Resource</text:a> throughout its operational lifecycle by maintaining its identity, version, integrity, provenance, authorization, availability status, and change history.</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9b derives from <text:a xlink:type="simple" xlink:href="https://wiki.didosolutions.com/dido/03-dido-te/99-annexes/annex-c-requirements/01-mission-objectives/mo-009/start" text:style-name="Internet_20_link" text:visited-style-name="Visited_20_Internet_20_Link">MO-009 — Reusable Test Resources</text:a>.</text:p>
      <text:p text:style-name="Text_20_body">MO-009b specifies the Test Resource control portion of MO-009.</text:p>
      <text:h text:style-name="Heading_20_2" text:outline-level="2"><text:bookmark-start text:name="__RefHeading___rationale_4"/><text:bookmark-start text:name="rationale"/>Rationale<text:bookmark-end text:name="__RefHeading___rationale_4"/><text:bookmark-end text:name="rationale"/></text:h>
      <text:p text:style-name="Text_20_body">A reusable Test Resource requires controls that preserve its identity, integrity, provenance, and authorized state across successive uses.</text:p>
      <text:p text:style-name="Text_20_body">Version control distinguishes the specific state of a Test Resource used during a <text:a xlink:type="simple" xlink:href="https://wiki.didosolutions.com/dido/99_annexes/annex-b-terms-and-definitions/t/test_execution" text:style-name="Internet_20_link" text:visited-style-name="Visited_20_Internet_20_Link">Test Execution</text:a>. Change history identifies modifications to the resource and supports evaluation of their effects on previous and subsequent Test Executions.</text:p>
      <text:p text:style-name="Text_20_body">Authorization controls restrict the creation, modification, approval, release, withdrawal, and restoration of Test Resources to authorized actors. Availability status identifies whether a Test Resource remains approved and available for use.</text:p>
      <text:p text:style-name="Text_20_body">These controls protect the repeatability,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t/traceability" text:style-name="Internet_20_link" text:visited-style-name="Visited_20_Internet_20_Link">Traceability</text:a>, and evidentiary value of testing performed with reusable Test Resources.</text:p>
      <text:p text:style-name="Text_20_body">MO-009b establishes control over designated reusable Test Resources. The companion requirements separately address Test Resource descriptions, applicability, and use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9b applies to:</text:p>
      <text:a xlink:type="simple" xlink:href="https://wiki.didosolutions.com/dido/99_annexes/annex-b-terms-and-definitions/d/dido-te" text:style-name="Internet_20_link" text:visited-style-name="Visited_20_Internet_20_Link">DIDO-TE</text:a>
      <text:p text:style-name="Text_20_body">Designated reusable <text:a xlink:type="simple" xlink:href="https://wiki.didosolutions.com/dido/99_annexes/annex-b-terms-and-definitions/t/test_resource" text:style-name="Internet_20_link" text:visited-style-name="Visited_20_Internet_20_Link">Test Resources</text:a>Test Resource identitiesTest Resource versionsTest Resource integrity informationTest Resource <text:a xlink:type="simple" xlink:href="https://wiki.didosolutions.com/dido/99_annexes/annex-b-terms-and-definitions/p/provenance" text:style-name="Internet_20_link" text:visited-style-name="Visited_20_Internet_20_Link">Provenance</text:a>Test Resource authorizationTest Resource availability statusTest Resource change histor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signated reusable Test Resource has a persistent identityDIDO-TE distinguishes each controlled version of a Test ResourceDIDO-TE maintains integrity information for each controlled Test Resource versionDIDO-TE maintains the provenance of each controlled Test Resource versionDIDO-TE restricts Test Resource control operations to authorized actorsDIDO-TE records changes made to a controlled Test ResourceEach change record identifies the affected Test Resource and versionEach change record identifies the change madeEach change record identifies the actor responsible for the changeEach change record identifies when the change occurredDIDO-TE identifies the availability status of each controlled Test Resource versionDIDO-TE prevents use of a withdrawn or otherwise unavailable Test Resource unless an authorized exception permits that useDIDO-TE preserves the controlled Test Resource version associated with a completed Test Execu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9:mo-009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3:21</meta:creation-date>
    <dc:creator>Generated</dc:creator>
    <dc:date>2026-08-23T22::23:21</dc:date>
    <dc:language>en-US</dc:language>
    <meta:editing-cycles>1</meta:editing-cycles>
    <meta:editing-duration>PT0S</meta:editing-duration>
    <dc:title>dido:03-dido-te:99-annexes:annex-c-requirements:01-mission-objectives:mo-009:mo-009b</dc:title>
  </office:meta>
</office:document-meta>
</file>