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9:mo-009a"/><text:bookmark-start text:name="__RefHeading___mo-009a_test_resource_description_1"/><text:bookmark-start text:name="mo-009a_test_resource_description"/>MO-009a — Test Resource Description<text:bookmark-end text:name="__RefHeading___mo-009a_test_resource_description_1"/><text:bookmark-end text:name="mo-009a_test_resource_description"/></text:h>
      <text:p text:style-name="Text_20_body"><text:a xlink:type="simple" xlink:href="https://wiki.didosolutions.com/dido/03-dido-te/99-annexes/annex-c-requirements/01-mission-objectives/mo-009/start" text:style-name="Internet_20_link" text:visited-style-name="Visited_20_Internet_20_Link">Go to MO-009 — Reusable Test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maintain a description for each designated reusable <text:a xlink:type="simple" xlink:href="https://wiki.didosolutions.com/dido/99_annexes/annex-b-terms-and-definitions/t/test_resource" text:style-name="Internet_20_link" text:visited-style-name="Visited_20_Internet_20_Link">Test Resource</text:a> that identifies its purpose, resource type, version, supported uses, dependencies, and applicable constraint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9a derives from <text:a xlink:type="simple" xlink:href="https://wiki.didosolutions.com/dido/03-dido-te/99-annexes/annex-c-requirements/01-mission-objectives/mo-009/start" text:style-name="Internet_20_link" text:visited-style-name="Visited_20_Internet_20_Link">MO-009 — Reusable Test Resources</text:a>.</text:p>
      <text:p text:style-name="Text_20_body">MO-009a specifies the Test Resource description portion of MO-009.</text:p>
      <text:h text:style-name="Heading_20_2" text:outline-level="2"><text:bookmark-start text:name="__RefHeading___rationale_4"/><text:bookmark-start text:name="rationale"/>Rationale<text:bookmark-end text:name="__RefHeading___rationale_4"/><text:bookmark-end text:name="rationale"/></text:h>
      <text:p text:style-name="Text_20_body">A Test Resource cannot support controlled reuse when a user cannot determine what the resource is, why it exists, or how it contributes to testing.</text:p>
      <text:p text:style-name="Text_20_body">The description identifies the Test Resource and supplies the information needed to understand its intended purpose and supported uses. Version and dependency information distinguish different resource states and identify other resources or conditions required for use. Applicable constraints identify limitations relevant to selecting or using the resource.</text:p>
      <text:p text:style-name="Text_20_body">The description supports evaluation of a Test Resource before its use with a particular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andidate_solution" text:style-name="Internet_20_link" text:visited-style-name="Visited_20_Internet_20_Link">Candidate Solution</text:a>, or <text:a xlink:type="simple" xlink:href="https://wiki.didosolutions.com/dido/99_annexes/annex-b-terms-and-definitions/t/test_environment" text:style-name="Internet_20_link" text:visited-style-name="Visited_20_Internet_20_Link">Test Environment</text:a>.</text:p>
      <text:p text:style-name="Text_20_body">MO-009a establishes the descriptive information required for reusable Test Resources. The companion requirements separately address Test Resource control, applicability, and use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9a applies to:</text:p>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resource" text:style-name="Internet_20_link" text:visited-style-name="Visited_20_Internet_20_Link">Test Resources</text:a>
      <text:p text:style-name="Text_20_body">Test Resource descriptionsTest Resource purposesTest Resource typesTest Resource versionsSupported uses<text:a xlink:type="simple" xlink:href="https://wiki.didosolutions.com/dido/99_annexes/annex-b-terms-and-definitions/d/dependency" text:style-name="Internet_20_link" text:visited-style-name="Visited_20_Internet_20_Link">Dependencies</text:a>Applicable constrain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designated reusable Test Resource has a descriptionEach description identifies the Test ResourceEach description identifies the purpose of the Test ResourceEach description identifies the Test Resource typeEach description identifies the Test Resource versionEach description identifies the supported uses of the Test ResourceEach description identifies or references the dependencies of the Test ResourceEach description identifies the applicable constraintsThe description corresponds to the designated Test Resource versionAn authorized user can retrieve the description before selecting or using the Test Resource</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9:mo-009a#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5:04</meta:creation-date>
    <dc:creator>Generated</dc:creator>
    <dc:date>2026-08-24T09::15:04</dc:date>
    <dc:language>en-US</dc:language>
    <meta:editing-cycles>1</meta:editing-cycles>
    <meta:editing-duration>PT0S</meta:editing-duration>
    <dc:title>dido:03-dido-te:99-annexes:annex-c-requirements:01-mission-objectives:mo-009:mo-009a</dc:title>
  </office:meta>
</office:document-meta>
</file>