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8:mo-008b"/><text:bookmark-start text:name="__RefHeading___mo-008b_evidence_traceability_1"/><text:bookmark-start text:name="mo-008b_evidence_traceability"/>MO-008b — Evidence Traceability<text:bookmark-end text:name="__RefHeading___mo-008b_evidence_traceability_1"/><text:bookmark-end text:name="mo-008b_evidence_traceability"/></text:h>
      <text:p text:style-name="Text_20_body"><text:a xlink:type="simple" xlink:href="https://wiki.didosolutions.com/dido/03-dido-te/99-annexes/annex-c-requirements/01-mission-objectives/mo-008/start" text:style-name="Internet_20_link" text:visited-style-name="Visited_20_Internet_20_Link">Go to MO-008 — Traceable Test Results and Evidence</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use persistent identifiers and recorded relationships to maintain <text:a xlink:type="simple" xlink:href="https://wiki.didosolutions.com/dido/99_annexes/annex-b-terms-and-definitions/t/traceability" text:style-name="Internet_20_link" text:visited-style-name="Visited_20_Internet_20_Link">Traceability</text:a> from each <text:a xlink:type="simple" xlink:href="https://wiki.didosolutions.com/dido/99_annexes/annex-b-terms-and-definitions/e/evidence" text:style-name="Internet_20_link" text:visited-style-name="Visited_20_Internet_20_Link">Evidence</text:a> item to its source, applicable <text:a xlink:type="simple" xlink:href="https://wiki.didosolutions.com/dido/99_annexes/annex-b-terms-and-definitions/t/test_execution" text:style-name="Internet_20_link" text:visited-style-name="Visited_20_Internet_20_Link">Test Execution</text:a>, supported subject, method and time of collection or creation, responsible actor or producing system, and integrity and provenance information.</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8b derives from <text:a xlink:type="simple" xlink:href="https://wiki.didosolutions.com/dido/03-dido-te/99-annexes/annex-c-requirements/01-mission-objectives/mo-008/start" text:style-name="Internet_20_link" text:visited-style-name="Visited_20_Internet_20_Link">MO-008 — Traceable Test Results and Evidence</text:a>.</text:p>
      <text:p text:style-name="Text_20_body">MO-008b specifies the Evidence Traceability portion of MO-008.</text:p>
      <text:h text:style-name="Heading_20_2" text:outline-level="2"><text:bookmark-start text:name="__RefHeading___rationale_4"/><text:bookmark-start text:name="rationale"/>Rationale<text:bookmark-end text:name="__RefHeading___rationale_4"/><text:bookmark-end text:name="rationale"/></text:h>
      <text:p text:style-name="Text_20_body">Evidence has limited value when a reviewer cannot determine where it originated, how and when DIDO-TE collected or created it, what it supports, or whether it has retained its integrity.</text:p>
      <text:p text:style-name="Text_20_body">Evidence Traceability connects each Evidence item to its source and the Test Execution associated with its collection or creation. It also identifies the subject the Evidence supports. The supported subject may include 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o/observation" text:style-name="Internet_20_link" text:visited-style-name="Visited_20_Internet_20_Link">Observation</text:a>, <text:a xlink:type="simple" xlink:href="https://wiki.didosolutions.com/dido/99_annexes/annex-b-terms-and-definitions/t/test_environment" text:style-name="Internet_20_link" text:visited-style-name="Visited_20_Internet_20_Link">Test Environment</text:a>, configuration, control, execution condition, or exception.</text:p>
      <text:p text:style-name="Text_20_body">The recorded relationships allow reviewers, auditors, and authorization authorities to determine the origin, context, relevance, and integrity of an Evidence item. They also distinguish Evidence collected or created during different Test Executions, under different conditions, or by different actors or systems.</text:p>
      <text:p text:style-name="Text_20_body">MO-008b addresses Traceability for Evidence. <text:a xlink:type="simple" xlink:href="https://wiki.didosolutions.com/dido/03-dido-te/99-annexes/annex-c-requirements/01-mission-objectives/mo-008/mo-008a" text:style-name="Internet_20_link" text:visited-style-name="Visited_20_Internet_20_Link">MO-008a — Test Result Traceability</text:a> separately addresses Traceability for Test Results.</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8b applies to:</text:p>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t/test_execution" text:style-name="Internet_20_link" text:visited-style-name="Visited_20_Internet_20_Link">Test Executions</text:a>
      <text:a xlink:type="simple" xlink:href="https://wiki.didosolutions.com/dido/99_annexes/annex-b-terms-and-definitions/t/test_result" text:style-name="Internet_20_link" text:visited-style-name="Visited_20_Internet_20_Link">Test Results</text:a>
      <text:a xlink:type="simple" xlink:href="https://wiki.didosolutions.com/dido/99_annexes/annex-b-terms-and-definitions/o/observation" text:style-name="Internet_20_link" text:visited-style-name="Visited_20_Internet_20_Link">Observations</text:a>
      <text:a xlink:type="simple" xlink:href="https://wiki.didosolutions.com/dido/99_annexes/annex-b-terms-and-definitions/t/test_environment" text:style-name="Internet_20_link" text:visited-style-name="Visited_20_Internet_20_Link">Test Environments</text:a>
      <text:a xlink:type="simple" xlink:href="https://wiki.didosolutions.com/dido/99_annexes/annex-b-terms-and-definitions/c/candidate_solution" text:style-name="Internet_20_link" text:visited-style-name="Visited_20_Internet_20_Link">Candidate Solutions</text:a>
      <text:p text:style-name="Text_20_body">Evidence sourcesEvidence collection and creation methodsResponsible actors and producing systemsEvidence integrity and provenance information</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Evidence item has a persistent unique identifierEach Evidence item identifies its sourceEach Evidence item identifies the applicable Test ExecutionEach Evidence item identifies or references the subject it supportsEach Evidence item records its method of collection or creationEach Evidence item records its time of collection or creationEach Evidence item identifies the responsible actor or producing systemEach Evidence item includes or references its integrity informationEach Evidence item includes or references its provenance informationThe recorded relationships remain available throughout the applicable Evidence lifecycleAn authorized reviewer can follow the recorded relationships from the Evidence item to each applicable object or recor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8:mo-008b#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3:56</meta:creation-date>
    <dc:creator>Generated</dc:creator>
    <dc:date>2026-08-24T01::13:56</dc:date>
    <dc:language>en-US</dc:language>
    <meta:editing-cycles>1</meta:editing-cycles>
    <meta:editing-duration>PT0S</meta:editing-duration>
    <dc:title>dido:03-dido-te:99-annexes:annex-c-requirements:01-mission-objectives:mo-008:mo-008b</dc:title>
  </office:meta>
</office:document-meta>
</file>