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8:mo-008a"/><text:bookmark-start text:name="__RefHeading___mo-008a_test_result_traceability_1"/><text:bookmark-start text:name="mo-008a_test_result_traceability"/>MO-008a — Test Result Traceability<text:bookmark-end text:name="__RefHeading___mo-008a_test_result_traceability_1"/><text:bookmark-end text:name="mo-008a_test_result_traceability"/></text:h>
      <text:p text:style-name="Text_20_body"><text:a xlink:type="simple" xlink:href="https://wiki.didosolutions.com/dido/03-dido-te/99-annexes/annex-c-requirements/01-mission-objectives/mo-008/start" text:style-name="Internet_20_link" text:visited-style-name="Visited_20_Internet_20_Link">Go to MO-008 — Traceable Test Results and Evidence</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maintain <text:a xlink:type="simple" xlink:href="https://wiki.didosolutions.com/dido/99_annexes/annex-b-terms-and-definitions/t/traceability" text:style-name="Internet_20_link" text:visited-style-name="Visited_20_Internet_20_Link">Traceability</text:a> from each <text:a xlink:type="simple" xlink:href="https://wiki.didosolutions.com/dido/99_annexes/annex-b-terms-and-definitions/t/test_result" text:style-name="Internet_20_link" text:visited-style-name="Visited_20_Internet_20_Link">Test Result</text:a> to the applicable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andidate_solution" text:style-name="Internet_20_link" text:visited-style-name="Visited_20_Internet_20_Link">Candidate Solution</text:a>, Test Environment, configuration, inputs, observations, and outcome.</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MO-008a derives from <text:a xlink:type="simple" xlink:href="https://wiki.didosolutions.com/dido/03-dido-te/99-annexes/annex-c-requirements/01-mission-objectives/mo-008/start" text:style-name="Internet_20_link" text:visited-style-name="Visited_20_Internet_20_Link">MO-008 — Traceable Test Results and Evidence</text:a>.</text:p>
      <text:p text:style-name="Text_20_body">MO-008a specifies the Test Result Traceability portion of MO-008.</text:p>
      <text:h text:style-name="Heading_20_2" text:outline-level="2"><text:bookmark-start text:name="__RefHeading___rationale_4"/><text:bookmark-start text:name="rationale"/>Rationale<text:bookmark-end text:name="__RefHeading___rationale_4"/><text:bookmark-end text:name="rationale"/></text:h>
      <text:p text:style-name="Text_20_body">A Test Result has limited evidentiary value when reviewers cannot determine how DIDO-TE produced it or the conditions under which the applicable test ran.</text:p>
      <text:p text:style-name="Text_20_body">Traceability connects each Test Result to the Test Definition governing the test, the Test Execution that produced the result, the Candidate Solution under test, and the Test Environment and configuration in which execution occurred. Traceability also identifies the inputs, observations, and outcome associated with the result.</text:p>
      <text:p text:style-name="Text_20_body">These relationships allow reviewers, auditors, and authorization authorities to interpret the Test Result, evaluate its relevance, reproduce the applicable test conditions, and distinguish results produced by different executions, configurations, or Candidate Solution versions.</text:p>
      <text:p text:style-name="Text_20_body">MO-008a addresses Traceability for Test Results. <text:a xlink:type="simple" xlink:href="https://wiki.didosolutions.com/dido/03-dido-te/99-annexes/annex-c-requirements/01-mission-objectives/mo-008/mo-008b" text:style-name="Internet_20_link" text:visited-style-name="Visited_20_Internet_20_Link">MO-008b — Evidence Traceability</text:a> separately addresses Traceability for Evidence.</text:p>
      <text:h text:style-name="Heading_20_2" text:outline-level="2"><text:bookmark-start text:name="__RefHeading___applies_to_5"/><text:bookmark-start text:name="applies_to"/>Applies To<text:bookmark-end text:name="__RefHeading___applies_to_5"/><text:bookmark-end text:name="applies_to"/></text:h>
      <text:p text:style-name="Text_20_body">MO-008a applies to:</text:p>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est_result" text:style-name="Internet_20_link" text:visited-style-name="Visited_20_Internet_20_Link">Test Results</text:a>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t/test_definition" text:style-name="Internet_20_link" text:visited-style-name="Visited_20_Internet_20_Link">Test Definitions</text:a>
      <text:a xlink:type="simple" xlink:href="https://wiki.didosolutions.com/dido/99_annexes/annex-b-terms-and-definitions/t/test_execution" text:style-name="Internet_20_link" text:visited-style-name="Visited_20_Internet_20_Link">Test Executions</text:a>
      <text:a xlink:type="simple" xlink:href="https://wiki.didosolutions.com/dido/99_annexes/annex-b-terms-and-definitions/c/candidate_solution" text:style-name="Internet_20_link" text:visited-style-name="Visited_20_Internet_20_Link">Candidate Solutions</text:a>
      <text:p text:style-name="Text_20_body">Test EnvironmentsConfigurationsTest inputsObservationsTest outcom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Result has a persistent unique identifierEach Test Result identifies the applicable Test DefinitionEach Test Result identifies the Test Execution that produced itEach Test Result identifies the Candidate Solution under testEach Test Result identifies the applicable Test EnvironmentEach Test Result identifies the configuration used during Test ExecutionEach Test Result identifies or references the applicable test inputsEach Test Result identifies or references the observations used to determine the outcomeEach Test Result records the resulting outcomeThe recorded relationships remain available throughout the applicable Test Result lifecycleAn authorized reviewer can follow the recorded relationships from the Test Result to each applicable objec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code to reference the Statement section from another wiki page:</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8:mo-008a#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34:26</meta:creation-date>
    <dc:creator>Generated</dc:creator>
    <dc:date>2026-08-23T00::34:26</dc:date>
    <dc:language>en-US</dc:language>
    <meta:editing-cycles>1</meta:editing-cycles>
    <meta:editing-duration>PT0S</meta:editing-duration>
    <dc:title>dido:03-dido-te:99-annexes:annex-c-requirements:01-mission-objectives:mo-008:mo-008a</dc:title>
  </office:meta>
</office:document-meta>
</file>