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1-mission-objectives:mo-007:start"/><text:bookmark-start text:name="__RefHeading___mo-007_connected_disconnected_and_air-gapped_operation_1"/><text:bookmark-start text:name="mo-007_connected_disconnected_and_air-gapped_operation"/>MO-007 — Connected, Disconnected, and Air-Gapped Operation<text:bookmark-end text:name="__RefHeading___mo-007_connected_disconnected_and_air-gapped_operation_1"/><text:bookmark-end text:name="mo-007_connected_disconnected_and_air-gapped_operation"/></text:h>
      <text:p text:style-name="Text_20_body"><text:a xlink:type="simple" xlink:href="https://wiki.didosolutions.com/dido/03-dido-te/99-annexes/annex-c-requirements/01-mission-objectives/start" text:style-name="Internet_20_link" text:visited-style-name="Visited_20_Internet_20_Link">Go to Mission Objectives</text:a></text:p>
      <text:h text:style-name="Heading_20_2" text:outline-level="2"><text:bookmark-start text:name="__RefHeading___original_requirement_2"/><text:bookmark-start text:name="original_requirement"/>Original Requirement<text:bookmark-end text:name="__RefHeading___original_requirement_2"/><text:bookmark-end text:name="original_requirement"/></text:h>
      <table:table table:style-name="Table_Quotation1">
        <table:table-column/>
        <table:table-row>
          <table:table-cell office:value-type="string" table:style-name="Cell_Quotation1">
            <text:p text:style-name="tablealignleft"> <text:span text:style-name="Emphasis"><text:a xlink:type="simple" xlink:href="https://wiki.didosolutions.com/dido/99_annexes/annex-b-terms-and-definitions/d/dido-te" text:style-name="Internet_20_link" text:visited-style-name="Visited_20_Internet_20_Link">DIDO-TE</text:a> SHALL support testing operations in <text:a xlink:type="simple" xlink:href="https://wiki.didosolutions.com/dido/99_annexes/annex-b-terms-and-definitions/c/connected_environment" text:style-name="Internet_20_link" text:visited-style-name="Visited_20_Internet_20_Link">Connected Environments</text:a>, <text:a xlink:type="simple" xlink:href="https://wiki.didosolutions.com/dido/99_annexes/annex-b-terms-and-definitions/d/disconnected_environment" text:style-name="Internet_20_link" text:visited-style-name="Visited_20_Internet_20_Link">Disconnected Environments</text:a>, and <text:a xlink:type="simple" xlink:href="https://wiki.didosolutions.com/dido/99_annexes/annex-b-terms-and-definitions/a/air-gapped_environment" text:style-name="Internet_20_link" text:visited-style-name="Visited_20_Internet_20_Link">Air-Gapped Environments</text:a>.</text:span></text:p>
          </table:table-cell>
        </table:table-row>
      </table:table>
      <text:h text:style-name="Heading_20_2" text:outline-level="2"><text:bookmark-start text:name="__RefHeading___assessment_of_original_requirement_3"/><text:bookmark-start text:name="assessment_of_original_requirement"/>Assessment of Original Requirement<text:bookmark-end text:name="__RefHeading___assessment_of_original_requirement_3"/><text:bookmark-end text:name="assessment_of_original_requirement"/></text:h>
      <text:p text:style-name="Text_20_body">The Original Requirement preserves the approved intent that DIDO-TE conduct testing operations in three types of environment, but it combines three independently testable normative obligations.</text:p>
      <text:p text:style-name="Text_20_body">The following Specification Discipline and Authoring findings apply:</text:p>
      <text:p text:style-name="Text_20_body"><text:span text:style-name="Strong_20_Emphasis">Support</text:span> is a weak verb that does not identify an observable DIDO-TE behavior<text:span text:style-name="Strong_20_Emphasis">Testing operations</text:span> does not identify the operations DIDO-TE performs within each environment typeThe requirement combines operation in Connected Environments, Disconnected Environments, and Air-Gapped EnvironmentsThe requirement does not identify the distinct connectivity, isolation, transfer, execution, and <text:a xlink:type="simple" xlink:href="https://wiki.didosolutions.com/dido/99_annexes/annex-b-terms-and-definitions/e/evidence" text:style-name="Internet_20_link" text:visited-style-name="Visited_20_Internet_20_Link">Evidence</text:a> obligations associated with each environment typeA single verification result could obscure failure to operate in one or more required environment typesThe Original Requirement identifies:</text:p>
      <text:a xlink:type="simple" xlink:href="https://wiki.didosolutions.com/dido/99_annexes/annex-b-terms-and-definitions/c/connected_environment" text:style-name="Internet_20_link" text:visited-style-name="Visited_20_Internet_20_Link">Connected Environments</text:a>
      <text:a xlink:type="simple" xlink:href="https://wiki.didosolutions.com/dido/99_annexes/annex-b-terms-and-definitions/d/disconnected_environment" text:style-name="Internet_20_link" text:visited-style-name="Visited_20_Internet_20_Link">Disconnected Environments</text:a>
      <text:a xlink:type="simple" xlink:href="https://wiki.didosolutions.com/dido/99_annexes/annex-b-terms-and-definitions/a/air-gapped_environment" text:style-name="Internet_20_link" text:visited-style-name="Visited_20_Internet_20_Link">Air-Gapped Environments</text:a>
      <text:p text:style-name="Text_20_body">The decomposition treats operation in each environment type as a separate obligation so that DIDO-TE behavior can be specified and verified independently.</text:p>
      <text:p text:style-name="Text_20_body">The three environment types impose different constraints upon:</text:p>
      <text:p text:style-name="Text_20_body">Access to external networks and servicesIntroduction of testing artifacts and dependenciesTransfer of <text:a xlink:type="simple" xlink:href="https://wiki.didosolutions.com/dido/99_annexes/annex-b-terms-and-definitions/t/transfer_bundle" text:style-name="Internet_20_link" text:visited-style-name="Visited_20_Internet_20_Link">Transfer Bundles</text:a>Configuration and execution of testsCollection and removal of Test ResultsCollection and preservation of logs and EvidenceIntegrity, provenance, and <text:a xlink:type="simple" xlink:href="https://wiki.didosolutions.com/dido/99_annexes/annex-b-terms-and-definitions/t/traceability" text:style-name="Internet_20_link" text:visited-style-name="Visited_20_Internet_20_Link">Traceability</text:a>Application of security and authorization controlsThe Original Requirement does not identify which testing operations apply to all three environment types or which environment-specific operations require separate treatment.</text:p>
      <text:p text:style-name="Text_20_body">The Original Requirement therefore requires:</text:p>
      <text:p text:style-name="Text_20_body">Replacement of <text:span text:style-name="Strong_20_Emphasis">support</text:span> with observable DIDO-TE behaviorsIdentification of the testing operations required within each environment typeSeparation of the three independently testable environment obligationsIdentification of the transfer controls applicable to Disconnected and Air-Gapped EnvironmentsIdentification of the connectivity and external-service dependencies permitted within each environment typeConfirmation that the derived requirements collectively preserve the complete intent of MO-007The decomposition preserves <text:span text:style-name="Source_20_Text">MO-007</text:span> as the stable parent requirement identifier. Each proposed replacement requirement receives a lettered identifier and a separate leaf requirement page.</text:p>
      <text:h text:style-name="Heading_20_2" text:outline-level="2"><text:bookmark-start text:name="__RefHeading___proposed_statements_4"/><text:bookmark-start text:name="proposed_statements"/>Proposed Statements<text:bookmark-end text:name="__RefHeading___proposed_statements_4"/><text:bookmark-end text:name="proposed_statements"/></text:h>
      <text:p text:style-name="Text_20_body">The Original Requirement is decomposed into the following proposed replacement requirements:</text:p>
      <text:h text:style-name="Heading_20_2" text:outline-level="2"><text:bookmark-start text:name="__RefHeading___requirement_status_5"/><text:bookmark-start text:name="requirement_status"/>Requirement Status<text:bookmark-end text:name="__RefHeading___requirement_status_5"/><text:bookmark-end text:name="requirement_status"/></text:h>
      <text:p text:style-name="Horizontal_20_Line"/>
      <text:h text:style-name="Heading_20_2" text:outline-level="2"><text:bookmark-start text:name="__RefHeading___issues_6"/><text:bookmark-start text:name="issues"/>Issues<text:bookmark-end text:name="__RefHeading___issues_6"/><text:bookmark-end text:name="issues"/></text:h>
      <text:p text:style-name="Text_20_body">The following unresolved issues affect the decomposition of MO-007:</text:p>
      <text:p text:style-name="Horizontal_20_Line"/>
      <text:h text:style-name="Heading_20_2" text:outline-level="2"><text:bookmark-start text:name="__RefHeading___notes_for_editors_7"/><text:bookmark-start text:name="notes_for_editors"/>Notes for Editors<text:bookmark-end text:name="__RefHeading___notes_for_editors_7"/><text:bookmark-end text:name="notes_for_editors"/></text:h>
      <text:p text:style-name="Text_20_body">This page should retain the stable parent requirement identifier <text:span text:style-name="Source_20_Text">MO-007</text:span>.</text:p>
      <text:p text:style-name="Text_20_body">This page is a non-leaf requirement page and retains a trailing <text:span text:style-name="Source_20_Text">:start</text:span> in its namespace.</text:p>
      <text:p text:style-name="Text_20_body">The child requirements are leaf requirement pages and omit a trailing <text:span text:style-name="Source_20_Text">:start</text:span> from their namespaces.</text:p>
      <text:p text:style-name="Text_20_body">This page preserves:</text:p>
      <text:p text:style-name="Text_20_body">The Original RequirementThe assessment of the Original RequirementThe reason for decompositionTraceability to the proposed replacement requirementsThe unresolved cross-cutting issues affecting the decompositionThe supersession decisionThe proposed child requirements are:</text:p>
      <text:p text:style-name="Text_20_body"><text:span text:style-name="Source_20_Text">MO-007a — Connected Environment Operation</text:span><text:span text:style-name="Source_20_Text">MO-007b — Disconnected Environment Operation</text:span><text:span text:style-name="Source_20_Text">MO-007c — Air-Gapped Environment Operation</text:span>The Original Requirement should not be marked as superseded until the requirement owner:</text:p>
      <text:p text:style-name="Text_20_body">Approves the three child requirementsConfirms that the child requirements collectively preserve the complete approved intent of MO-007Confirms that each required testing operation has been allocated to one or more child requirementsConfirms that no additional child requirements are requiredAfter supersession, this page should remain as the parent Traceability record and should continue to preserve the Original Requirement and its assessment.</text:p>
      <text:p text:style-name="Text_20_body">Material changes to the decomposition should update the child requirements, Requirement Status, Issues, and Traceability records.</text:p>
      <text:p text:style-name="Text_20_body">The non-leaf page namespace is:</text:p>
      <text:p text:style-name="Preformatted_20_Text">dido:03-dido-te:99-annexes:annex-c-requirements:01-mission-objectives:mo-007:star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4::09:10</meta:creation-date>
    <dc:creator>Generated</dc:creator>
    <dc:date>2026-08-24T04::09:10</dc:date>
    <dc:language>en-US</dc:language>
    <meta:editing-cycles>1</meta:editing-cycles>
    <meta:editing-duration>PT0S</meta:editing-duration>
    <dc:title>dido:03-dido-te:99-annexes:annex-c-requirements:01-mission-objectives:mo-007:start</dc:title>
  </office:meta>
</office:document-meta>
</file>