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7:mo-007b"/><text:bookmark-start text:name="__RefHeading___mo-007b_disconnected_environment_operation_1"/><text:bookmark-start text:name="mo-007b_disconnected_environment_operation"/>MO-007b — Disconnected Environment Operation<text:bookmark-end text:name="__RefHeading___mo-007b_disconnected_environment_operation_1"/><text:bookmark-end text:name="mo-007b_disconnected_environment_operation"/></text:h>
      <text:p text:style-name="Text_20_body"><text:a xlink:type="simple" xlink:href="https://wiki.didosolutions.com/dido/03-dido-te/99-annexes/annex-c-requirements/01-mission-objectives/mo-007/start" text:style-name="Internet_20_link" text:visited-style-name="Visited_20_Internet_20_Link">Go to MO-007 — Connected, Disconnected, and Air-Gapped Opera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d/dido-te" text:style-name="Internet_20_link" text:visited-style-name="Visited_20_Internet_20_Link">DIDO-TE</text:a> SHALL perform testing operations in a <text:a xlink:type="simple" xlink:href="https://wiki.didosolutions.com/dido/99_annexes/annex-b-terms-and-definitions/d/disconnected_environment" text:style-name="Internet_20_link" text:visited-style-name="Visited_20_Internet_20_Link">Disconnected Environment</text:a> without an active <text:a xlink:type="simple" xlink:href="https://wiki.didosolutions.com/dido/99_annexes/annex-b-terms-and-definitions/e/external_network_connection" text:style-name="Internet_20_link" text:visited-style-name="Visited_20_Internet_20_Link">External Network Connection</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MO-007b derives from <text:a xlink:type="simple" xlink:href="https://wiki.didosolutions.com/dido/03-dido-te/99-annexes/annex-c-requirements/01-mission-objectives/mo-007/start" text:style-name="Internet_20_link" text:visited-style-name="Visited_20_Internet_20_Link">MO-007 — Connected, Disconnected, and Air-Gapped Operation</text:a>.</text:p>
      <text:p text:style-name="Text_20_body">MO-007b specifies the Disconnected Environment portion of MO-007.</text:p>
      <text:h text:style-name="Heading_20_2" text:outline-level="2"><text:bookmark-start text:name="__RefHeading___rationale_4"/><text:bookmark-start text:name="rationale"/>Rationale<text:bookmark-end text:name="__RefHeading___rationale_4"/><text:bookmark-end text:name="rationale"/></text:h>
      <text:p text:style-name="Text_20_body">A Disconnected Environment operates without active external network connectivity during testing operations.</text:p>
      <text:p text:style-name="Text_20_body">Disconnected Environment operation requires DIDO-TE to conduct tests without relying upon an active External Network Connection or an <text:a xlink:type="simple" xlink:href="https://wiki.didosolutions.com/dido/99_annexes/annex-b-terms-and-definitions/e/external_service" text:style-name="Internet_20_link" text:visited-style-name="Visited_20_Internet_20_Link">External Service</text:a>. Required testing artifacts, dependencies, configurations, test data, policies, and other resources must therefore exist within the environment before test execution begins.</text:p>
      <text:p text:style-name="Text_20_body">Authorized transfer processes introduce required resources into the environment and remove <text:a xlink:type="simple" xlink:href="https://wiki.didosolutions.com/dido/99_annexes/annex-b-terms-and-definitions/t/test_result" text:style-name="Internet_20_link" text:visited-style-name="Visited_20_Internet_20_Link">Test Results</text:a>, logs, and <text:a xlink:type="simple" xlink:href="https://wiki.didosolutions.com/dido/99_annexes/annex-b-terms-and-definitions/e/evidence" text:style-name="Internet_20_link" text:visited-style-name="Visited_20_Internet_20_Link">Evidence</text:a> after test execution. Applicable controls preserve the integrity, provenance, and <text:a xlink:type="simple" xlink:href="https://wiki.didosolutions.com/dido/99_annexes/annex-b-terms-and-definitions/t/traceability" text:style-name="Internet_20_link" text:visited-style-name="Visited_20_Internet_20_Link">Traceability</text:a> of transferred content.</text:p>
      <text:p text:style-name="Text_20_body">A Disconnected Environment differs from an <text:a xlink:type="simple" xlink:href="https://wiki.didosolutions.com/dido/99_annexes/annex-b-terms-and-definitions/a/air-gapped_environment" text:style-name="Internet_20_link" text:visited-style-name="Visited_20_Internet_20_Link">Air-Gapped Environment</text:a>. A Disconnected Environment lacks active external network connectivity during the applicable operation, while an Air-Gapped Environment maintains physical isolation from external networks.</text:p>
      <text:h text:style-name="Heading_20_2" text:outline-level="2"><text:bookmark-start text:name="__RefHeading___applies_to_5"/><text:bookmark-start text:name="applies_to"/>Applies To<text:bookmark-end text:name="__RefHeading___applies_to_5"/><text:bookmark-end text:name="applies_to"/></text:h>
      <text:p text:style-name="Text_20_body">MO-007b applies to:</text:p>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d/disconnected_environment" text:style-name="Internet_20_link" text:visited-style-name="Visited_20_Internet_20_Link">Disconnected Environments</text:a>
      <text:a xlink:type="simple" xlink:href="https://wiki.didosolutions.com/dido/99_annexes/annex-b-terms-and-definitions/t/test_definition" text:style-name="Internet_20_link" text:visited-style-name="Visited_20_Internet_20_Link">Test Definitions</text:a>
      <text:a xlink:type="simple" xlink:href="https://wiki.didosolutions.com/dido/99_annexes/annex-b-terms-and-definitions/c/candidate_solution" text:style-name="Internet_20_link" text:visited-style-name="Visited_20_Internet_20_Link">Candidate Solutions</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e/external_network_connection" text:style-name="Internet_20_link" text:visited-style-name="Visited_20_Internet_20_Link">External Network Connections</text:a>
      <text:a xlink:type="simple" xlink:href="https://wiki.didosolutions.com/dido/99_annexes/annex-b-terms-and-definitions/e/external_service" text:style-name="Internet_20_link" text:visited-style-name="Visited_20_Internet_20_Link">External Services</text:a>
      <text:a xlink:type="simple" xlink:href="https://wiki.didosolutions.com/dido/99_annexes/annex-b-terms-and-definitions/t/transfer_bundle" text:style-name="Internet_20_link" text:visited-style-name="Visited_20_Internet_20_Link">Transfer Bundles</text:a>
      <text:a xlink:type="simple" xlink:href="https://wiki.didosolutions.com/dido/99_annexes/annex-b-terms-and-definitions/t/test_result" text:style-name="Internet_20_link" text:visited-style-name="Visited_20_Internet_20_Link">Test Results</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a xlink:type="simple" xlink:href="https://wiki.didosolutions.com/dido/99_annexes/annex-b-terms-and-definitions/d/disconnected_environment" text:style-name="Internet_20_link" text:visited-style-name="Visited_20_Internet_20_Link">Disconnected Environment</text:a>
      <text:a xlink:type="simple" xlink:href="https://wiki.didosolutions.com/dido/99_annexes/annex-b-terms-and-definitions/o/operating_procedure" text:style-name="Internet_20_link" text:visited-style-name="Visited_20_Internet_20_Link">Operating Procedures</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DIDO-TE performs testing operations in a Disconnected EnvironmentNo active External Network Connection exists during test executionTest execution does not depend upon an External ServiceThe resources required by the Test Definition exist within the Disconnected Environment before test execution beginsAuthorized transfer processes introduce required testing artifacts and dependencies into the Disconnected EnvironmentAuthorized transfer processes remove Test Results, logs, and Evidence from the Disconnected EnvironmentTransfer controls preserve the integrity, provenance, and Traceability of transferred contentThe Evidence identifies the Disconnected Environment and records the connectivity conditions applicable during test execution</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Use the following code to reference the Statement section from another wiki page:</text:p>
      <table:table table:style-name="Table">
        <table:table-column table:style-name="odt_auto_style_table_column_1_1"/>
        <table:table-row>
          <table:table-cell office:value-type="string" table:style-name="tablecell">
            <text:p text:style-name="Preformatted_20_Text">{{section&gt;dido:03-dido-te:99-annexes:annex-c-requirements:01-mission-objectives:mo-007:mo-007b#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24:21</meta:creation-date>
    <dc:creator>Generated</dc:creator>
    <dc:date>2026-08-23T22::24:21</dc:date>
    <dc:language>en-US</dc:language>
    <meta:editing-cycles>1</meta:editing-cycles>
    <meta:editing-duration>PT0S</meta:editing-duration>
    <dc:title>dido:03-dido-te:99-annexes:annex-c-requirements:01-mission-objectives:mo-007:mo-007b</dc:title>
  </office:meta>
</office:document-meta>
</file>