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1-mission-objectives:mo-007:mo-007a"/><text:bookmark-start text:name="__RefHeading___mo-007a_connected_environment_operation_1"/><text:bookmark-start text:name="mo-007a_connected_environment_operation"/>MO-007a — Connected Environment Operation<text:bookmark-end text:name="__RefHeading___mo-007a_connected_environment_operation_1"/><text:bookmark-end text:name="mo-007a_connected_environment_operation"/></text:h>
      <text:p text:style-name="Text_20_body"><text:a xlink:type="simple" xlink:href="https://wiki.didosolutions.com/dido/03-dido-te/99-annexes/annex-c-requirements/01-mission-objectives/mo-007/start" text:style-name="Internet_20_link" text:visited-style-name="Visited_20_Internet_20_Link">Go to MO-007 — Connected, Disconnected, and Air-Gapped Operation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d/dido-te" text:style-name="Internet_20_link" text:visited-style-name="Visited_20_Internet_20_Link">DIDO-TE</text:a> SHALL perform testing operations in a <text:a xlink:type="simple" xlink:href="https://wiki.didosolutions.com/dido/99_annexes/annex-b-terms-and-definitions/c/connected_environment" text:style-name="Internet_20_link" text:visited-style-name="Visited_20_Internet_20_Link">Connected Environment</text:a> using permitted external network connections and services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MO-007a derives from <text:a xlink:type="simple" xlink:href="https://wiki.didosolutions.com/dido/03-dido-te/99-annexes/annex-c-requirements/01-mission-objectives/mo-007/start" text:style-name="Internet_20_link" text:visited-style-name="Visited_20_Internet_20_Link">MO-007 — Connected, Disconnected, and Air-Gapped Operation</text:a>.</text:p>
      <text:p text:style-name="Text_20_body">MO-007a specifies the Connected Environment portion of MO-007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Connected Environment provides access to permitted external networks and services during testing operations.</text:p>
      <text:p text:style-name="Text_20_body">Connected Environment operation permits DIDO-TE to obtain approved testing artifacts, dependencies, configurations, test data, policies, and updates through authorized network connections. It also permits DIDO-TE to interact with approved external services required by a test.</text:p>
      <text:p text:style-name="Text_20_body">External connectivity introduces dependencies and risks that affect test execution and interpretation. DIDO-TE records the external network connections and services used during each test execution so that the resulting <text:a xlink:type="simple" xlink:href="https://wiki.didosolutions.com/dido/99_annexes/annex-b-terms-and-definitions/e/evidence" text:style-name="Internet_20_link" text:visited-style-name="Visited_20_Internet_20_Link">Evidence</text:a> preserves <text:a xlink:type="simple" xlink:href="https://wiki.didosolutions.com/dido/99_annexes/annex-b-terms-and-definitions/t/traceability" text:style-name="Internet_20_link" text:visited-style-name="Visited_20_Internet_20_Link">Traceability</text:a> to the relevant operating conditions.</text:p>
      <text:p text:style-name="Text_20_body">Connected Environment operation does not imply unrestricted network access. Applicable security, authorization, configuration, monitoring, and evidence controls govern each permitted connection and external servi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MO-007a applies to:</text:p>
      <text:p text:style-name="Text_20_body">DIDO-TEConnected EnvironmentsTest DefinitionsCandidate SolutionsTest executionExternal network connectionsExternal servicesTest ResultsEvidenceTraceabilityConnected Environment operating procedure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DIDO-TE performs testing operations in a Connected EnvironmentDIDO-TE uses only permitted external network connections and services during test executionDIDO-TE applies the applicable security and authorization controls to each external network connection and serviceDIDO-TE identifies the external network connections and services required by the Test DefinitionDIDO-TE records the external network connections and services used during each test executionDIDO-TE records external-service failures, interruptions, or changes that affect test execution or interpretation of the Test ResultsThe Evidence preserves Traceability to the Connected Environment and its relevant connectivity conditions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Use the following code to reference the Statement section from another wiki p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mission-objectives:mo-007:mo-007a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44:25</meta:creation-date>
    <dc:creator>Generated</dc:creator>
    <dc:date>2026-08-24T14::44:25</dc:date>
    <dc:language>en-US</dc:language>
    <meta:editing-cycles>1</meta:editing-cycles>
    <meta:editing-duration>PT0S</meta:editing-duration>
    <dc:title>dido:03-dido-te:99-annexes:annex-c-requirements:01-mission-objectives:mo-007:mo-007a</dc:title>
  </office:meta>
</office:document-meta>
</file>