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ido:03-dido-te:99-annexes:annex-c-requirements:01-mission-objectives:mo-006:start"/>d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1::35:24</meta:creation-date>
    <dc:creator>Generated</dc:creator>
    <dc:date>2026-08-24T11::35:24</dc:date>
    <dc:language>en-US</dc:language>
    <meta:editing-cycles>1</meta:editing-cycles>
    <meta:editing-duration>PT0S</meta:editing-duration>
    <dc:title>dido:03-dido-te:99-annexes:annex-c-requirements:01-mission-objectives:mo-006:start</dc:title>
  </office:meta>
</office:document-meta>
</file>