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1-mission-objectives:mo-006:mo-006b"/><text:bookmark-start text:name="__RefHeading___mo-006b_infrastructure-independent_testing_1"/><text:bookmark-start text:name="mo-006b_infrastructure-independent_testing"/>MO-006b — Infrastructure-Independent Testing<text:bookmark-end text:name="__RefHeading___mo-006b_infrastructure-independent_testing_1"/><text:bookmark-end text:name="mo-006b_infrastructure-independent_testing"/></text:h>
      <text:p text:style-name="Text_20_body"><text:a xlink:type="simple" xlink:href="https://wiki.didosolutions.com/dido/03-dido-te/99-annexes/annex-c-requirements/01-mission-objectives/mo-006/start" text:style-name="Internet_20_link" text:visited-style-name="Visited_20_Internet_20_Link">Go to MO-006 — Application-Independent and Infrastructure-Independent Testing</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d/dido-te" text:style-name="Internet_20_link" text:visited-style-name="Visited_20_Internet_20_Link">DIDO-TE</text:a> SHALL preserve <text:a xlink:type="simple" xlink:href="https://wiki.didosolutions.com/dido/99_annexes/annex-b-terms-and-definitions/i/infrastructure_independence" text:style-name="Internet_20_link" text:visited-style-name="Visited_20_Internet_20_Link">Infrastructure Independence</text:a> when testing across different <text:a xlink:type="simple" xlink:href="https://wiki.didosolutions.com/dido/99_annexes/annex-b-terms-and-definitions/i/infrastructure" text:style-name="Internet_20_link" text:visited-style-name="Visited_20_Internet_20_Link">Infrastructure</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MO-006b derives from <text:a xlink:type="simple" xlink:href="https://wiki.didosolutions.com/dido/03-dido-te/99-annexes/annex-c-requirements/01-mission-objectives/mo-006/start" text:style-name="Internet_20_link" text:visited-style-name="Visited_20_Internet_20_Link">MO-006 — Application-Independent and Infrastructure-Independent Testing</text:a>.</text:p>
      <text:p text:style-name="Text_20_body">MO-006b specifies the infrastructure-independent portion of MO-006.</text:p>
      <text:h text:style-name="Heading_20_2" text:outline-level="2"><text:bookmark-start text:name="__RefHeading___rationale_4"/><text:bookmark-start text:name="rationale"/>Rationale<text:bookmark-end text:name="__RefHeading___rationale_4"/><text:bookmark-end text:name="rationale"/></text:h>
      <text:p text:style-name="Text_20_body">Infrastructure Independence separates the governing test from the design, implementation, provider, platform, and deployment choices associated with particular Infrastructure.</text:p>
      <text:p text:style-name="Text_20_body">This separation supports consistent evaluation across different Infrastructure without allowing infrastructure-specific assumptions to change the testing intent or favour a particular Infrastructure implementation, platform, or provider.</text:p>
      <text:p text:style-name="Text_20_body">Infrastructure-specific adaptations remain appropriate when execution requires them. Such adaptations preserve the governing:</text:p>
      <text:a xlink:type="simple" xlink:href="https://wiki.didosolutions.com/dido/99_annexes/annex-b-terms-and-definitions/t/test_definition" text:style-name="Internet_20_link" text:visited-style-name="Visited_20_Internet_20_Link">Test Definition</text:a>
      <text:p text:style-name="Text_20_body">Evaluated characteristicsEvaluation method<text:a xlink:type="simple" xlink:href="https://wiki.didosolutions.com/dido/99_annexes/annex-b-terms-and-definitions/a/acceptance_criteria" text:style-name="Internet_20_link" text:visited-style-name="Visited_20_Internet_20_Link">Acceptance Criteria</text:a>Required outcomes<text:a xlink:type="simple" xlink:href="https://wiki.didosolutions.com/dido/99_annexes/annex-b-terms-and-definitions/e/evidence" text:style-name="Internet_20_link" text:visited-style-name="Visited_20_Internet_20_Link">Evidence</text:a> obligations<text:a xlink:type="simple" xlink:href="https://wiki.didosolutions.com/dido/99_annexes/annex-b-terms-and-definitions/t/traceability" text:style-name="Internet_20_link" text:visited-style-name="Visited_20_Internet_20_Link">Traceability</text:a>Infrastructure Independence does not imply infrastructure-neutral results. Infrastructure characteristics affect observed results, including:</text:p>
      <text:a xlink:type="simple" xlink:href="https://wiki.didosolutions.com/dido/99_annexes/annex-b-terms-and-definitions/p/performance_efficiency" text:style-name="Internet_20_link" text:visited-style-name="Visited_20_Internet_20_Link">Performance Efficiency</text:a>
      <text:a xlink:type="simple" xlink:href="https://wiki.didosolutions.com/dido/99_annexes/annex-b-terms-and-definitions/r/reliability" text:style-name="Internet_20_link" text:visited-style-name="Visited_20_Internet_20_Link">Reliability</text:a>
      <text:a xlink:type="simple" xlink:href="https://wiki.didosolutions.com/dido/99_annexes/annex-b-terms-and-definitions/o/operational_stability" text:style-name="Internet_20_link" text:visited-style-name="Visited_20_Internet_20_Link">Operational Stability</text:a>
      <text:a xlink:type="simple" xlink:href="https://wiki.didosolutions.com/dido/99_annexes/annex-b-terms-and-definitions/r/resource_consumption" text:style-name="Internet_20_link" text:visited-style-name="Visited_20_Internet_20_Link">Resource Consumption</text:a>
      <text:a xlink:type="simple" xlink:href="https://wiki.didosolutions.com/dido/99_annexes/annex-b-terms-and-definitions/s/storage_consumption" text:style-name="Internet_20_link" text:visited-style-name="Visited_20_Internet_20_Link">Storage Consumption</text:a>
      <text:a xlink:type="simple" xlink:href="https://wiki.didosolutions.com/dido/99_annexes/annex-b-terms-and-definitions/e/energy_consumption" text:style-name="Internet_20_link" text:visited-style-name="Visited_20_Internet_20_Link">Energy Consumption</text:a>
      <text:a xlink:type="simple" xlink:href="https://wiki.didosolutions.com/dido/99_annexes/annex-b-terms-and-definitions/c/cost" text:style-name="Internet_20_link" text:visited-style-name="Visited_20_Internet_20_Link">Cost</text:a>
      <text:a xlink:type="simple" xlink:href="https://wiki.didosolutions.com/dido/99_annexes/annex-b-terms-and-definitions/s/scalability" text:style-name="Internet_20_link" text:visited-style-name="Visited_20_Internet_20_Link">Scalability</text:a>
      <text:p text:style-name="Text_20_body">Infrastructure-independent testing identifies and records relevant Infrastructure characteristics so the evaluation distinguishes Infrastructure effects from changes to the governing test.</text:p>
      <text:h text:style-name="Heading_20_2" text:outline-level="2"><text:bookmark-start text:name="__RefHeading___applies_to_5"/><text:bookmark-start text:name="applies_to"/>Applies To<text:bookmark-end text:name="__RefHeading___applies_to_5"/><text:bookmark-end text:name="applies_to"/></text:h>
      <text:p text:style-name="Text_20_body">MO-006b applies to:</text:p>
      <text:p text:style-name="Text_20_body">DIDO-TETest DefinitionsInfrastructureInfrastructure-specific test adaptationsEvaluation methodsAcceptance CriteriaEvidenceTraceability</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DIDO-TE applies the governing Test Definition across different InfrastructureThe governing testing intent does not depend on the design, implementation, provider, platform, or selection of particular InfrastructureThe evaluated characteristics remain consistent across the tested InfrastructureThe evaluation method remains consistent across the tested InfrastructureThe Acceptance Criteria remain consistent across the tested InfrastructureInfrastructure-specific adaptations preserve the Test Definition, evaluated characteristics, evaluation method, Acceptance Criteria, required outcomes, Evidence obligations, and TraceabilityDIDO-TE identifies and records each Infrastructure-specific adaptationDIDO-TE identifies and records the Infrastructure characteristics relevant to interpreting the Test ResultsThe Evidence distinguishes Infrastructure effects from changes to the governing tes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ext:p text:style-name="Text_20_body">Use the following code to reference the Statement section from another wiki page:</text:p>
      <table:table table:style-name="Table">
        <table:table-column table:style-name="odt_auto_style_table_column_1_1"/>
        <table:table-row>
          <table:table-cell office:value-type="string" table:style-name="tablecell">
            <text:p text:style-name="Preformatted_20_Text">{{section&gt;dido:03-dido-te:99-annexes:annex-c-requirements:01-mission-objectives:mo-006:mo-006b#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2::45:07</meta:creation-date>
    <dc:creator>Generated</dc:creator>
    <dc:date>2026-08-25T12::45:07</dc:date>
    <dc:language>en-US</dc:language>
    <meta:editing-cycles>1</meta:editing-cycles>
    <meta:editing-duration>PT0S</meta:editing-duration>
    <dc:title>dido:03-dido-te:99-annexes:annex-c-requirements:01-mission-objectives:mo-006:mo-006b</dc:title>
  </office:meta>
</office:document-meta>
</file>